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23:fahrradtour"/><text:bookmark-start text:name="__RefHeading___fahrrad_tour_1"/><text:bookmark-start text:name="fahrrad_tour"/>Fahrrad Tour<text:bookmark-end text:name="__RefHeading___fahrrad_tour_1"/><text:bookmark-end text:name="fahrrad_tour"/></text:h>
      <text:list text:style-name="List_20_1" text:continue-numbering="false">
        <text:list-item>
          <text:p text:style-name="List_20_1_Content_First"><text:span text:style-name=""> Termin</text:span></text:p>
          <text:line-break/>
          <text:p text:style-name="List_20_1_Content"> 04.05.2023 (15-18Uhr)</text:p>
        </text:list-item>
        <text:list-item>
          <text:p text:style-name="List_20_1_Content"><text:span text:style-name=""> Start</text:span></text:p>
          <text:line-break/>
          <text:p text:style-name="List_20_1_Content_Last"> ?</text:p>
        </text:list-item>
      </text:list>
      <text:line-break/>
      <text:h text:style-name="Heading_20_2" text:outline-level="2"><text:bookmark-start text:name="__RefHeading___ideen_2"/><text:bookmark-start text:name="ideen"/>Ideen<text:bookmark-end text:name="__RefHeading___ideen_2"/><text:bookmark-end text:name="ideen"/></text:h>
      <text:list text:style-name="List_20_1" text:continue-numbering="false">
        <text:list-item>
          <text:p text:style-name="List_20_1_Content_First"> Eine gemeinsame Fahrradtour</text:p>
          <text:list text:style-name="List_20_1">
            <text:list-item>
              <text:p text:style-name="List_20_1_Content"> es sind erstmal 50km angedacht</text:p>
            </text:list-item>
            <text:list-item>
              <text:p text:style-name="List_20_1_Content"> hauptsächlich Fahrradwege am Wasser und in der Natur</text:p>
            </text:list-item>
            <text:list-item>
              <text:p text:style-name="List_20_1_Content"> ein kurzes Stück (ca. 5km) auf der Landstraße</text:p>
            </text:list-item>
            <text:list-item>
              <text:p text:style-name="List_20_1_Content"> Tempo ist grob angedacht von 10-20km/h; alle fahren gemütlich zusammen</text:p>
            </text:list-item>
          </text:list>
        </text:list-item>
        <text:list-item>
          <text:p text:style-name="List_20_1_Content"> Rick hat ein E-Lastenrad gebucht (<text:a xlink:type="simple" xlink:href="https://lara-magdeburg.de/die-lastenraeder/alpaka/" text:style-name="Internet_20_link" text:visited-style-name="Visited_20_Internet_20_Link">https://lara-magdeburg.de/die-lastenraeder/alpaka/</text:a>)</text:p>
          <text:list text:style-name="List_20_1">
            <text:list-item>
              <text:p text:style-name="List_20_1_Content"> Wenn jemand kein Rad hat, kann er/sie das E-Lastenrad nutzen</text:p>
            </text:list-item>
            <text:list-item>
              <text:p text:style-name="List_20_1_Content"> Getränke, Essen, Kinder, könnten im Lastenrad untergebracht werden</text:p>
            </text:list-item>
          </text:list>
        </text:list-item>
        <text:list-item>
          <text:p text:style-name="List_20_1_Content"> Vorher gemeinsames Frühstück im Space?</text:p>
        </text:list-item>
        <text:list-item>
          <text:p text:style-name="List_20_1_Content_Last"> Wir könnten zwischendruch Grillen?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12::14:18</meta:creation-date>
    <dc:creator>Generated</dc:creator>
    <dc:date>2026-08-15T12::14:18</dc:date>
    <dc:language>en-US</dc:language>
    <meta:editing-cycles>1</meta:editing-cycles>
    <meta:editing-duration>PT0S</meta:editing-duration>
    <dc:title>events:2023:fahrradtour</dc:title>
  </office:meta>
</office:document-meta>
</file>