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8e03a96c210b24e6d9ef38e7b06b65.png"/>
  <manifest:file-entry manifest:media-type="image/png" manifest:full-path="Pictures/48e732b0538b73df24ca077480b2062c.png"/>
  <manifest:file-entry manifest:media-type="image/png" manifest:full-path="Pictures/c7231f661a2f4822ed8493ca7c2ab880.png"/>
  <manifest:file-entry manifest:media-type="image/png" manifest:full-path="Pictures/7ed91ffe7023535d105c6253e775c69a.png"/>
  <manifest:file-entry manifest:media-type="image/png" manifest:full-path="Pictures/e89b33e3d6d3dc912d189b3d6b5e87a1.png"/>
  <manifest:file-entry manifest:media-type="image/png" manifest:full-path="Pictures/14dbf26868bf33a9bba3873b382a0631.png"/>
  <manifest:file-entry manifest:media-type="image/png" manifest:full-path="Pictures/1171f5b1486f546784134d45c5028405.png"/>
  <manifest:file-entry manifest:media-type="image/png" manifest:full-path="Pictures/8139c3cefb6915b59ec1eef5dc6b1afa.png"/>
  <manifest:file-entry manifest:media-type="image/png" manifest:full-path="Pictures/bc93bfe4f7d4ed2492ff738baf49fef8.png"/>
  <manifest:file-entry manifest:media-type="image/png" manifest:full-path="Pictures/12ff141e250d7752b5486e267f2631f0.png"/>
  <manifest:file-entry manifest:media-type="image/png" manifest:full-path="Pictures/cd195c4d97614b38162591ed585fe865.png"/>
  <manifest:file-entry manifest:media-type="image/png" manifest:full-path="Pictures/dec1e717cf51e69ce7bd2a15686bc788.png"/>
  <manifest:file-entry manifest:media-type="image/png" manifest:full-path="Pictures/08b06c38c680abfbd9c74e604c5217a4.png"/>
  <manifest:file-entry manifest:media-type="image/png" manifest:full-path="Pictures/3d55bea029e61a24eac4c111f5c93b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ifunk:anleitungen:ubiquitigeraete"/><text:bookmark-start text:name="__RefHeading___anleitung_router_flashen_-_ubiquiti_1"/><text:bookmark-start text:name="anleitung_router_flashen_-_ubiquiti"/>Anleitung – Router flashen - Ubiquiti<text:bookmark-end text:name="__RefHeading___anleitung_router_flashen_-_ubiquiti_1"/><text:bookmark-end text:name="anleitung_router_flashen_-_ubiquiti"/></text:h>
      <text:h text:style-name="Heading_20_2" text:outline-level="2"><text:bookmark-start text:name="__RefHeading___kompatible_geraete_2"/><text:bookmark-start text:name="kompatible_geraete"/>Kompatible Geräte<text:bookmark-end text:name="__RefHeading___kompatible_geraete_2"/><text:bookmark-end text:name="kompatible_geraete"/></text:h>
      <text:list text:style-name="List_20_1" text:continue-numbering="false">
        <text:list-item>
          <text:p text:style-name="List_20_1_Content_First">     <text:a xlink:type="simple" xlink:href="https://www.ubnt.com/airmax/bulletm/" text:style-name="Internet_20_link" text:visited-style-name="Visited_20_Internet_20_Link">Ubiquiti Bullet M2</text:a></text:p>
        </text:list-item>
        <text:list-item>
          <text:p text:style-name="List_20_1_Content">     <text:a xlink:type="simple" xlink:href="https://www.ubnt.com/airmax/nanostationm/" text:style-name="Internet_20_link" text:visited-style-name="Visited_20_Internet_20_Link">Ubiquiti Nanostation Loco M2 XM</text:a></text:p>
        </text:list-item>
        <text:list-item>
          <text:p text:style-name="List_20_1_Content">     <text:a xlink:type="simple" xlink:href="https://www.ubnt.com/airmax/nanostationm/" text:style-name="Internet_20_link" text:visited-style-name="Visited_20_Internet_20_Link">Ubiquiti Nanostation Loco M5 XM</text:a></text:p>
        </text:list-item>
        <text:list-item>
          <text:p text:style-name="List_20_1_Content">     <text:a xlink:type="simple" xlink:href="https://www.ubnt.com/airmax/nanostationm/" text:style-name="Internet_20_link" text:visited-style-name="Visited_20_Internet_20_Link">Ubiquiti Nanostation Loco M2 XW</text:a></text:p>
        </text:list-item>
        <text:list-item>
          <text:p text:style-name="List_20_1_Content">     <text:a xlink:type="simple" xlink:href="https://www.ubnt.com/airmax/nanostationm/" text:style-name="Internet_20_link" text:visited-style-name="Visited_20_Internet_20_Link">Ubiquiti Nanostation Loco M5 XW</text:a></text:p>
        </text:list-item>
        <text:list-item>
          <text:p text:style-name="List_20_1_Content">     <text:a xlink:type="simple" xlink:href="https://www.ubnt.com/airmax/nanostationm/" text:style-name="Internet_20_link" text:visited-style-name="Visited_20_Internet_20_Link">Ubiquiti Nanostation M2 XM</text:a></text:p>
        </text:list-item>
        <text:list-item>
          <text:p text:style-name="List_20_1_Content">     <text:a xlink:type="simple" xlink:href="https://www.ubnt.com/airmax/nanostationm/" text:style-name="Internet_20_link" text:visited-style-name="Visited_20_Internet_20_Link">Ubiquiti Nanostation M5 XM</text:a></text:p>
        </text:list-item>
        <text:list-item>
          <text:p text:style-name="List_20_1_Content">     <text:a xlink:type="simple" xlink:href="https://www.ubnt.com/airmax/nanostationm/" text:style-name="Internet_20_link" text:visited-style-name="Visited_20_Internet_20_Link">Ubiquiti Nanostation M2 XW</text:a></text:p>
        </text:list-item>
        <text:list-item>
          <text:p text:style-name="List_20_1_Content">     <text:a xlink:type="simple" xlink:href="https://www.ubnt.com/airmax/nanostationm/" text:style-name="Internet_20_link" text:visited-style-name="Visited_20_Internet_20_Link">Ubiquiti Nanostation M5 XW</text:a></text:p>
        </text:list-item>
        <text:list-item>
          <text:p text:style-name="List_20_1_Content">     <text:a xlink:type="simple" xlink:href="https://www.netwifiworks.com/PicoStation-M.asp" text:style-name="Internet_20_link" text:visited-style-name="Visited_20_Internet_20_Link">Ubiquiti Picostation M2 - nicht mehr erhältlich</text:a></text:p>
        </text:list-item>
        <text:list-item>
          <text:p text:style-name="List_20_1_Content">     <text:a xlink:type="simple" xlink:href="https://www.netwifiworks.com/PicoStation-M.asp" text:style-name="Internet_20_link" text:visited-style-name="Visited_20_Internet_20_Link">Ubiquiti Picostation M5 - nicht mehr erhältlich</text:a></text:p>
        </text:list-item>
        <text:list-item>
          <text:p text:style-name="List_20_1_Content">     <text:a xlink:type="simple" xlink:href="https://www.ubnt.com/airmax/rocketm/" text:style-name="Internet_20_link" text:visited-style-name="Visited_20_Internet_20_Link">Ubiquiti Rocket M2</text:a></text:p>
        </text:list-item>
        <text:list-item>
          <text:p text:style-name="List_20_1_Content">     <text:a xlink:type="simple" xlink:href="https://www.ubnt.com/airmax/rocketm/" text:style-name="Internet_20_link" text:visited-style-name="Visited_20_Internet_20_Link">Ubiquiti Rocket M5</text:a></text:p>
        </text:list-item>
        <text:list-item>
          <text:p text:style-name="List_20_1_Content">     <text:a xlink:type="simple" xlink:href="https://www.ubnt.com/unifi/unifi-ap/" text:style-name="Internet_20_link" text:visited-style-name="Visited_20_Internet_20_Link">Ubiquiti Unifi AP</text:a></text:p>
        </text:list-item>
        <text:list-item>
          <text:p text:style-name="List_20_1_Content">     <text:a xlink:type="simple" xlink:href="https://www.ubnt.com/unifi/unifi-ap/" text:style-name="Internet_20_link" text:visited-style-name="Visited_20_Internet_20_Link">Ubiquiti Unifi AP LR</text:a></text:p>
        </text:list-item>
        <text:list-item>
          <text:p text:style-name="List_20_1_Content">     <text:a xlink:type="simple" xlink:href="https://www.ubnt.com/unifi/unifi-ap/" text:style-name="Internet_20_link" text:visited-style-name="Visited_20_Internet_20_Link">Ubiquiti Unifi AP Pro</text:a></text:p>
        </text:list-item>
        <text:list-item>
          <text:p text:style-name="List_20_1_Content_Last">     <text:a xlink:type="simple" xlink:href="https://www.ubnt.com/unifi/unifi-ap/" text:style-name="Internet_20_link" text:visited-style-name="Visited_20_Internet_20_Link">Ubiquiti Unifi AP Outdoor</text:a></text:p>
        </text:list-item>
      </text:list>
      <text:line-break/>
      <text:h text:style-name="Heading_20_2" text:outline-level="2"><text:bookmark-start text:name="__RefHeading___schritt_1einloggen_in_das_ubnt_geraet_3"/><text:bookmark-start text:name="schritt_1einloggen_in_das_ubnt_geraet"/>Schritt 1: Einloggen in das UBNT Gerät<text:bookmark-end text:name="__RefHeading___schritt_1einloggen_in_das_ubnt_geraet_3"/><text:bookmark-end text:name="schritt_1einloggen_in_das_ubnt_geraet"/></text:h>
      <text:list text:style-name="List_20_1" text:continue-numbering="false">
        <text:list-item>
          <text:p text:style-name="List_20_1_Content_First"> Netzwerkeinstellungen des Rechners konfigurieren wie folgt:</text:p>
          <text:list text:style-name="List_20_1">
            <text:list-item>
              <text:p text:style-name="List_20_1_Content">  IP Adresse: <text:span text:style-name="Strong_20_Emphasis">192.168.1.21</text:span></text:p>
            </text:list-item>
            <text:list-item>
              <text:p text:style-name="List_20_1_Content">  Subnetzmaske: <text:span text:style-name="Strong_20_Emphasis">255.255.255.0</text:span></text:p>
            </text:list-item>
          </text:list>
        </text:list-item>
        <text:list-item>
          <text:p text:style-name="List_20_1_Content_Last"> anschließend das UBNT Gerät mit dem Rechner verbinden</text:p>
        </text:list-item>
      </text:list>
      <text:line-break/>
      <text:p text:style-name="Text_20_body"><text:span text:style-name="Strong_20_Emphasis">(Achtung: nicht das Netzwerkkabel des Rechners in den PoE Port des UBNT Gerätes verbinden)</text:span></text:p>
      <text:list text:style-name="List_20_1" text:continue-numbering="false">
        <text:list-item>
          <text:p text:style-name="List_20_1_Content_First"> Browser öffnen und folgende IP Adresse eingeben: <text:a xlink:type="simple" xlink:href="http://192.168.1.20" text:style-name="Internet_20_link" text:visited-style-name="Visited_20_Internet_20_Link">http://192.168.1.20</text:a></text:p>
        </text:list-item>
        <text:list-item>
          <text:p text:style-name="List_20_1_Content"> Auf der Startseite gibt man dem Gerät zuerst Benuternamen und ein password, default werte sind:</text:p>
          <text:list text:style-name="List_20_1">
            <text:list-item>
              <text:p text:style-name="List_20_1_Content">  User: <text:span text:style-name="Strong_20_Emphasis">ubnt</text:span></text:p>
            </text:list-item>
            <text:list-item>
              <text:p text:style-name="List_20_1_Content_Last">  Password: <text:span text:style-name="Strong_20_Emphasis">ubnt</text:span></text:p>
            </text:list-item>
          </text:list>
        </text:list-item>
      </text:list>
      <text:line-break/>
      <text:p text:style-name="Text_20_body"><draw:frame draw:style-name="media" draw:name="UBNT Router GUI, Logon Screen Legend" text:anchor-type="as-char" draw:z-index="0" svg:width="15.875cm"><draw:text-box><text:p text:style-name="legendcenter"><draw:frame draw:style-name="media" draw:name="UBNT Router GUI, Logon Screen" text:anchor-type="as-char" draw:z-index="0" svg:width="15.875cm" svg:height="10.092941810345cm"><draw:image xlink:href="Pictures/2c8e03a96c210b24e6d9ef38e7b06b65.png" xlink:type="simple" xlink:show="embed" xlink:actuate="onLoad"/></draw:frame>UBNT Router GUI, Logon Screen</text:p></draw:text-box></draw:frame></text:p>
      <text:h text:style-name="Heading_20_2" text:outline-level="2"><text:bookmark-start text:name="__RefHeading___schritt_2auswaehlen_der_richtigen_firmware_4"/><text:bookmark-start text:name="schritt_2auswaehlen_der_richtigen_firmware"/>Schritt 2: Auswählen der richtigen Firmware<text:bookmark-end text:name="__RefHeading___schritt_2auswaehlen_der_richtigen_firmware_4"/><text:bookmark-end text:name="schritt_2auswaehlen_der_richtigen_firmware"/></text:h>
      <text:p text:style-name="Text_20_body">Auf der Seite "Main" sieht man nun die Bezeichnung des Gerätes und auch die verwendete Hardwareversion sowie die aktuelle Firmwareversion. In unserem Beispiel:</text:p>
      <text:list text:style-name="List_20_1" text:continue-numbering="false">
        <text:list-item>
          <text:p text:style-name="List_20_1_Content_First"> Model: Nanostation Loco M5</text:p>
        </text:list-item>
        <text:list-item>
          <text:p text:style-name="List_20_1_Content"> Hardwareversion: XW (steht in Klammern hinter der Firmware)</text:p>
        </text:list-item>
        <text:list-item>
          <text:p text:style-name="List_20_1_Content_Last"> Firmwareversion: v.5.62 (XW)</text:p>
        </text:list-item>
      </text:list>
      <text:line-break/>
      <text:p text:style-name="Text_20_body"><draw:frame draw:style-name="media" draw:name="UBNT Router GUI, Main Screen Legend" text:anchor-type="as-char" draw:z-index="0" svg:width="15.875cm"><draw:text-box><text:p text:style-name="legendcenter"><draw:frame draw:style-name="media" draw:name="UBNT Router GUI, Main Screen" text:anchor-type="as-char" draw:z-index="1" svg:width="15.875cm" svg:height="10.092941810345cm"><draw:image xlink:href="Pictures/48e732b0538b73df24ca077480b2062c.png" xlink:type="simple" xlink:show="embed" xlink:actuate="onLoad"/></draw:frame>UBNT Router GUI, Main Screen</text:p></draw:text-box></draw:frame></text:p>
      <text:p text:style-name="Text_20_body">Die Hardwareversion des Gerätes befindet sich i.d.R. nicht auf der Verpackung, sondern ist nur direkt in der Weboberfläche erkennbar.</text:p>
      <text:h text:style-name="Heading_20_3" text:outline-level="3"><text:bookmark-start text:name="__RefHeading___schritt_2adowngrad_der_airos_firmware_5"/><text:bookmark-start text:name="schritt_2adowngrad_der_airos_firmware"/>Schritt 2a: Downgrad der AirOS Firmware<text:bookmark-end text:name="__RefHeading___schritt_2adowngrad_der_airos_firmware_5"/><text:bookmark-end text:name="schritt_2adowngrad_der_airos_firmware"/></text:h>
      <text:p text:style-name="Text_20_body"><text:span text:style-name="Strong_20_Emphasis">(Nutzer der <text:a xlink:type="simple" xlink:href="https://md.freifunk.net/mitmachen/firmware/" text:style-name="Internet_20_link" text:visited-style-name="Visited_20_Internet_20_Link">Firmware 0.37</text:a> können diesen Schritt 2a direkt überspringen)</text:span></text:p>
      <text:p text:style-name="Text_20_body">Bei Ubiquiti mit der Firmware AirOS XM.v5.6.X / XW.v5.6.X (oder neuer) kommt es zu Komplikationen. Ein direktes Einspielen der Freifunk Magdeburg Firmware (Version =&lt; 0.36) ist NICHT MÖGLICH. Es ist notwendig bevor man die Freifunk Firmware oder OpenWRT aufspielt, zuerst ein Firmwaredowngrade auf die Version AirOS XM.v5.5.X oder XW.v5.5.X durchzuführen. Ohne diesen Firmwaredowngrade WIRD DAS GERÄT NICHT BOOTEN!</text:p>
      <text:p text:style-name="Text_20_body">Wenn dein Ubiquiti aktuell AirOS XM.v5.5.X oder AirOS XW.v5.5.X als Firmware verwendet oder du unsere aktuelle Firmware 0.37 einspielen möchtest, folge bitte diese Anleitung direkt ab dem <text:span text:style-name="Strong_20_Emphasis">Schritt 2b</text:span>.</text:p>
      <text:p text:style-name="Text_20_body">Je nach Hardwareversion deines Gerätes musst du nun die Firmware AirOS XM.v5.5.X oder AirOS XW.v5.5.X downloaden von der Herstellerseite.</text:p>
      <text:list text:style-name="List_20_1" text:continue-numbering="false">
        <text:list-item>
          <text:p text:style-name="List_20_1_Content_First"> Download der Passenden Firmware AirOS XM.v5.5.X</text:p>
          <text:list text:style-name="List_20_1">
            <text:list-item>
              <text:p text:style-name="List_20_1_Content">  Download AirOS XM.v5.5.10-u2.28005.150723.1358.bin for: AG-HP-2G16, AG-HP-5G23, AG-HP-5G27, AirGrid M2, AirGrid M5, AR, AR-HP, BM2HP, BM2-Ti, BM5HP, BM5-Ti, LiteStation M5, locoM2, locoM5, locoM9, M2, M3, M365, M5, M900, NB-2G18, NB-5G25, NBM3, NBM365, NBM9, NS2, NSM3, NSM365, NSM5, PBM10, PBM3, PBM5, Power AP N</text:p>
            </text:list-item>
            <text:list-item>
              <text:p text:style-name="List_20_1_Content_Last">  Download AirOS XW.v5.5.10-u2.28005.150723.1358.bin, for: AG-HP-2G16, AG-HP-2G20, AG-HP-5G23, AG-HP-5G27, AirGrid M, AirGrid M2, AirGrid M5, locoM2, locoM5, locoM9, M2, M3, M365, M5, M900, NBE-M2-13, NBE-M5-16, NBE-M5-19, NSM2, NSM3, NSM365, NSM5, PBM3, PBM365, PBM5, RM2-Ti, RM5-Ti</text:p>
            </text:list-item>
          </text:list>
        </text:list-item>
      </text:list>
      <text:line-break/>
      <text:p text:style-name="Text_20_body">Nachdem du die Firmware auf deiner Festplatte gespeichert hast, gehe nun zur Seite "System" und klicke auf den Buttom "Datei auswählen" oben rechts.</text:p>
      <text:p text:style-name="Text_20_body"><draw:frame draw:style-name="media" draw:name="UBNT Router GUI, System Tag Legend" text:anchor-type="as-char" draw:z-index="0" svg:width="15.875cm"><draw:text-box><text:p text:style-name="legendcenter"><draw:frame draw:style-name="media" draw:name="UBNT Router GUI, System Tag" text:anchor-type="as-char" draw:z-index="2" svg:width="15.875cm" svg:height="10.092941810345cm"><draw:image xlink:href="Pictures/c7231f661a2f4822ed8493ca7c2ab880.png" xlink:type="simple" xlink:show="embed" xlink:actuate="onLoad"/></draw:frame>UBNT Router GUI, System Tag</text:p></draw:text-box></draw:frame></text:p>
      <text:p text:style-name="Text_20_body">Hier wählst du nun das passende Image für dein Gerät aus, im Beispiel "AirOS XW.v5.5.10-u2.28005.150723.1358.bin"</text:p>
      <text:p text:style-name="Text_20_body"><draw:frame draw:style-name="media" draw:name="UBNT Router GUI, Imageauswahl Legend" text:anchor-type="as-char" draw:z-index="0" svg:width="15.875cm"><draw:text-box><text:p text:style-name="legendcenter"><draw:frame draw:style-name="media" draw:name="UBNT Router GUI, Imageauswahl" text:anchor-type="as-char" draw:z-index="3" svg:width="15.875cm" svg:height="10.092941810345cm"><draw:image xlink:href="Pictures/7ed91ffe7023535d105c6253e775c69a.png" xlink:type="simple" xlink:show="embed" xlink:actuate="onLoad"/></draw:frame>UBNT Router GUI, Imageauswahl</text:p></draw:text-box></draw:frame></text:p>
      <text:p text:style-name="Text_20_body">Anschließend musst du für das Downgrade der Firmware auf AirOS XM.v5.5.X / AirOS XW.v5.5.X auf den Button "Absenden" klicken.</text:p>
      <text:p text:style-name="Text_20_body"><draw:frame draw:style-name="media" draw:name="UBNT Router GUI, Image senden Legend" text:anchor-type="as-char" draw:z-index="0" svg:width="15.875cm"><draw:text-box><text:p text:style-name="legendcenter"><draw:frame draw:style-name="media" draw:name="UBNT Router GUI, Image senden" text:anchor-type="as-char" draw:z-index="4" svg:width="15.875cm" svg:height="10.092941810345cm"><draw:image xlink:href="Pictures/e89b33e3d6d3dc912d189b3d6b5e87a1.png" xlink:type="simple" xlink:show="embed" xlink:actuate="onLoad"/></draw:frame>UBNT Router GUI, Image senden</text:p></draw:text-box></draw:frame></text:p>
      <text:p text:style-name="Text_20_body">Jetzt wird die Firmware von deinem PC auf das UBNT Gerät geladen.</text:p>
      <text:p text:style-name="Text_20_body"><draw:frame draw:style-name="media" draw:name="UBNT Router GUI, Uploading Legend" text:anchor-type="as-char" draw:z-index="0" svg:width="15.875cm"><draw:text-box><text:p text:style-name="legendcenter"><draw:frame draw:style-name="media" draw:name="UBNT Router GUI, Uploading" text:anchor-type="as-char" draw:z-index="5" svg:width="15.875cm" svg:height="10.092941810345cm"><draw:image xlink:href="Pictures/14dbf26868bf33a9bba3873b382a0631.png" xlink:type="simple" xlink:show="embed" xlink:actuate="onLoad"/></draw:frame>UBNT Router GUI, Uploading</text:p></draw:text-box></draw:frame></text:p>
      <text:p text:style-name="Text_20_body">Mit dem klicken auf "Update" wird nun die Fireware geladen.</text:p>
      <text:p text:style-name="Text_20_body"><draw:frame draw:style-name="media" draw:name="UBNT Router GUI, Update Button Legend" text:anchor-type="as-char" draw:z-index="0" svg:width="15.875cm"><draw:text-box><text:p text:style-name="legendcenter"><draw:frame draw:style-name="media" draw:name="UBNT Router GUI, Update Button" text:anchor-type="as-char" draw:z-index="6" svg:width="15.875cm" svg:height="10.092941810345cm"><draw:image xlink:href="Pictures/1171f5b1486f546784134d45c5028405.png" xlink:type="simple" xlink:show="embed" xlink:actuate="onLoad"/></draw:frame>UBNT Router GUI, Update Button</text:p></draw:text-box></draw:frame></text:p>
      <text:p text:style-name="Text_20_body">Der Updatevorgang dauert in der Regel 1-2 Minuten.</text:p>
      <text:p text:style-name="Text_20_body"><draw:frame draw:style-name="media" draw:name="UBNT Router GUI, Updating Legend" text:anchor-type="as-char" draw:z-index="0" svg:width="15.875cm"><draw:text-box><text:p text:style-name="legendcenter"><draw:frame draw:style-name="media" draw:name="UBNT Router GUI, Updating" text:anchor-type="as-char" draw:z-index="7" svg:width="15.875cm" svg:height="12.575140449438cm"><draw:image xlink:href="Pictures/8139c3cefb6915b59ec1eef5dc6b1afa.png" xlink:type="simple" xlink:show="embed" xlink:actuate="onLoad"/></draw:frame>UBNT Router GUI, Updating</text:p></draw:text-box></draw:frame></text:p>
      <text:h text:style-name="Heading_20_3" text:outline-level="3"><text:bookmark-start text:name="__RefHeading___schritt_2beinspielen_der_freifunk_firmware_6"/><text:bookmark-start text:name="schritt_2beinspielen_der_freifunk_firmware"/>Schritt 2b: Einspielen der Freifunk Firmware<text:bookmark-end text:name="__RefHeading___schritt_2beinspielen_der_freifunk_firmware_6"/><text:bookmark-end text:name="schritt_2beinspielen_der_freifunk_firmware"/></text:h>
      <text:p text:style-name="Text_20_body">Wie bereits in Schritt 1 beschrieben musst du dich nach dem Eingeben der Logindaten unter der <text:a xlink:type="simple" xlink:href="http://192.168.1.20" text:style-name="Internet_20_link" text:visited-style-name="Visited_20_Internet_20_Link">http://192.168.1.20</text:a> anmelden.</text:p>
      <text:p text:style-name="Text_20_body"><draw:frame draw:style-name="media" draw:name="UBNT Router GUI, Login Legend" text:anchor-type="as-char" draw:z-index="0" svg:width="15.875cm"><draw:text-box><text:p text:style-name="legendcenter"><draw:frame draw:style-name="media" draw:name="UBNT Router GUI, Login" text:anchor-type="as-char" draw:z-index="8" svg:width="15.875cm" svg:height="10.092941810345cm"><draw:image xlink:href="Pictures/bc93bfe4f7d4ed2492ff738baf49fef8.png" xlink:type="simple" xlink:show="embed" xlink:actuate="onLoad"/></draw:frame>UBNT Router GUI, Login</text:p></draw:text-box></draw:frame></text:p>
      <text:p text:style-name="Text_20_body">Auf der Seite "System" sieht man nun die Bezeichnung des Gerätes und auch die verwendete Hardwareversion sowie die aktuelle Firmwareversion. In unserem Beispiel:</text:p>
      <text:list text:style-name="List_20_1" text:continue-numbering="false">
        <text:list-item>
          <text:p text:style-name="List_20_1_Content_First"> Model: Nanostation Loco M5</text:p>
        </text:list-item>
        <text:list-item>
          <text:p text:style-name="List_20_1_Content"> Hardwareversion: XW (steht in Klammern hinter der Firmware)</text:p>
        </text:list-item>
        <text:list-item>
          <text:p text:style-name="List_20_1_Content_Last"> FirmwareversioN: v.5.5.10 (XW)</text:p>
        </text:list-item>
      </text:list>
      <text:line-break/>
      <text:p text:style-name="Text_20_body">Mit dem oben rechts kann man nun die Freifunk-Firmware mit dem Button "Datei auswählen" hochladen.</text:p>
      <text:p text:style-name="Text_20_body">Bitte beachte die Hardwareversion der Geräte. Die passende Firmware findest du unter <text:a xlink:type="simple" xlink:href="https://md.freifunk.net/mitmachen/firmware/" text:style-name="Internet_20_link" text:visited-style-name="Visited_20_Internet_20_Link">https://md.freifunk.net/mitmachen/firmware/</text:a>.</text:p>
      <text:p text:style-name="Text_20_body"><draw:frame draw:style-name="media" draw:name="UBNT Router GUI, Hardwareversion Legend" text:anchor-type="as-char" draw:z-index="0" svg:width="15.875cm"><draw:text-box><text:p text:style-name="legendcenter"><draw:frame draw:style-name="media" draw:name="UBNT Router GUI, Hardwareversion" text:anchor-type="as-char" draw:z-index="9" svg:width="15.875cm" svg:height="10.092941810345cm"><draw:image xlink:href="Pictures/12ff141e250d7752b5486e267f2631f0.png" xlink:type="simple" xlink:show="embed" xlink:actuate="onLoad"/></draw:frame>UBNT Router GUI, Hardwareversion</text:p></draw:text-box></draw:frame></text:p>
      <text:p text:style-name="Text_20_body">Hier wählst du nun das passende Image für dein Gerät aus, im Beispiel "gluon-ffmd-0.33-ubiquiti-loco-m-xw.bin" für unsere Nanostation Loco M5 (XW).</text:p>
      <text:p text:style-name="Text_20_body"><draw:frame draw:style-name="media" draw:name="UBNT Router GUI, Imageselektion Legend" text:anchor-type="as-char" draw:z-index="0" svg:width="15.875cm"><draw:text-box><text:p text:style-name="legendcenter"><draw:frame draw:style-name="media" draw:name="UBNT Router GUI, Imageselektion" text:anchor-type="as-char" draw:z-index="10" svg:width="15.875cm" svg:height="10.092941810345cm"><draw:image xlink:href="Pictures/cd195c4d97614b38162591ed585fe865.png" xlink:type="simple" xlink:show="embed" xlink:actuate="onLoad"/></draw:frame>UBNT Router GUI, Imageselektion</text:p></draw:text-box></draw:frame></text:p>
      <text:p text:style-name="Text_20_body">Jetzt wird die Firmware von deinem PC auf das UBNT Gerät geladen.</text:p>
      <text:p text:style-name="Text_20_body"><draw:frame draw:style-name="media" draw:name="UBNT Router GUI, Firmware runterladen Legend" text:anchor-type="as-char" draw:z-index="0" svg:width="15.875cm"><draw:text-box><text:p text:style-name="legendcenter"><draw:frame draw:style-name="media" draw:name="UBNT Router GUI, Firmware runterladen" text:anchor-type="as-char" draw:z-index="11" svg:width="15.875cm" svg:height="10.092941810345cm"><draw:image xlink:href="Pictures/dec1e717cf51e69ce7bd2a15686bc788.png" xlink:type="simple" xlink:show="embed" xlink:actuate="onLoad"/></draw:frame>UBNT Router GUI, Firmware runterladen</text:p></draw:text-box></draw:frame></text:p>
      <text:p text:style-name="Text_20_body">Anschließend muss man mit dem klick auf "Update" das Einspielen der Freifunk Firmware bestätigen.</text:p>
      <text:p text:style-name="Text_20_body"><draw:frame draw:style-name="media" draw:name="UBNT Router GUI, Firmware bestaetigen Legend" text:anchor-type="as-char" draw:z-index="0" svg:width="15.875cm"><draw:text-box><text:p text:style-name="legendcenter"><draw:frame draw:style-name="media" draw:name="UBNT Router GUI, Firmware bestaetigen" text:anchor-type="as-char" draw:z-index="12" svg:width="15.875cm" svg:height="10.092941810345cm"><draw:image xlink:href="Pictures/08b06c38c680abfbd9c74e604c5217a4.png" xlink:type="simple" xlink:show="embed" xlink:actuate="onLoad"/></draw:frame>UBNT Router GUI, Firmware bestaetigen</text:p></draw:text-box></draw:frame></text:p>
      <text:p text:style-name="Text_20_body">Der Updatevorgang dauert in der Regel 1-2 Minuten.</text:p>
      <text:p text:style-name="Text_20_body"><draw:frame draw:style-name="media" draw:name="UBNT Router GUI, Firmware aufspielen Legend" text:anchor-type="as-char" draw:z-index="0" svg:width="15.875cm"><draw:text-box><text:p text:style-name="legendcenter"><draw:frame draw:style-name="media" draw:name="UBNT Router GUI, Firmware aufspielen" text:anchor-type="as-char" draw:z-index="13" svg:width="15.875cm" svg:height="12.575140449438cm"><draw:image xlink:href="Pictures/3d55bea029e61a24eac4c111f5c93b90.png" xlink:type="simple" xlink:show="embed" xlink:actuate="onLoad"/></draw:frame>UBNT Router GUI, Firmware aufspielen</text:p></draw:text-box></draw:frame></text:p>
      <text:h text:style-name="Heading_20_2" text:outline-level="2"><text:bookmark-start text:name="__RefHeading___schritt_3knoten_konfigurieren_7"/><text:bookmark-start text:name="schritt_3knoten_konfigurieren"/>Schritt 3: Knoten konfigurieren<text:bookmark-end text:name="__RefHeading___schritt_3knoten_konfigurieren_7"/><text:bookmark-end text:name="schritt_3knoten_konfigurieren"/></text:h>
      <text:p text:style-name="Text_20_body">Nachdem die Freifunk Firmware erfolgreich eingespielt wurde, musst du nun deinen <text:a xlink:type="simple" xlink:href="https://md.freifunk.net/mitmachen/router-einrichten/" text:style-name="Internet_20_link" text:visited-style-name="Visited_20_Internet_20_Link">Freifunk Knoten konfigurieren</text:a>.</text:p>
      <text:p text:style-name="Horizontal_20_Line"/>
      <text:p text:style-name="Text_20_body">→ zurück zu den <text:a xlink:type="simple" xlink:href="https://wiki.netz39.de/freifunk:anleitungen" text:style-name="Internet_20_link" text:visited-style-name="Visited_20_Internet_20_Link">Anleitungen</text:a></text:p>
      <text:p text:style-name="Text_20_body">CC BY-SA 4.0 2016 Freifunk Magdebur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4::28:46</meta:creation-date>
    <dc:creator>Generated</dc:creator>
    <dc:date>2026-08-15T04::28:46</dc:date>
    <dc:language>en-US</dc:language>
    <meta:editing-cycles>1</meta:editing-cycles>
    <meta:editing-duration>PT0S</meta:editing-duration>
    <dc:title>freifunk:anleitungen:ubiquitigeraete</dc:title>
  </office:meta>
</office:document-meta>
</file>