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a2a2972bccc5836c0fdde183b42b40.png"/>
  <manifest:file-entry manifest:media-type="image/png" manifest:full-path="Pictures/c05a9039cbe70c9167a37384ce3d3607.png"/>
  <manifest:file-entry manifest:media-type="image/png" manifest:full-path="Pictures/eb266013601ca3485eaf85b0c02e8725.png"/>
  <manifest:file-entry manifest:media-type="image/png" manifest:full-path="Pictures/e769ccce7a3d88ec1b38d924a72b5dca.png"/>
  <manifest:file-entry manifest:media-type="image/png" manifest:full-path="Pictures/5fab9797e358cbe938ea4c9981e6a4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:fluechtlinge:altstadt"/><text:bookmark-start text:name="__RefHeading___projekt_altstadt_kleine_schulstrasse_1"/><text:bookmark-start text:name="projekt_altstadt_kleine_schulstrasse"/>Projekt Altstadt / kleine Schulstraße<text:bookmark-end text:name="__RefHeading___projekt_altstadt_kleine_schulstrasse_1"/><text:bookmark-end text:name="projekt_altstadt_kleine_schulstrasse"/></text:h>
      <text:h text:style-name="Heading_20_2" text:outline-level="2"><text:bookmark-start text:name="__RefHeading___projektbeschreibung_2"/><text:bookmark-start text:name="projektbeschreibung"/>Projektbeschreibung<text:bookmark-end text:name="__RefHeading___projektbeschreibung_2"/><text:bookmark-end text:name="projektbeschreibung"/></text:h>
      <text:list text:style-name="List_20_1" text:continue-numbering="false">
        <text:list-item>
          <text:p text:style-name="List_20_1_Content_First"> Freifunk für Flüchtlingsunterkunft in der kleinen Schulstraße / Altstadt</text:p>
        </text:list-item>
        <text:list-item>
          <text:p text:style-name="List_20_1_Content"> 1 Gebäude</text:p>
        </text:list-item>
        <text:list-item>
          <text:p text:style-name="List_20_1_Content"> ca. 100 Bewohner</text:p>
        </text:list-item>
        <text:list-item>
          <text:p text:style-name="List_20_1_Content"> Sprachen:arabisch, kurdisch, english</text:p>
        </text:list-item>
        <text:list-item>
          <text:p text:style-name="List_20_1_Content_Last"> Zeitraum: November 2015 - September 2016</text:p>
        </text:list-item>
      </text:list>
      <text:line-break/>
      <text:h text:style-name="Heading_20_2" text:outline-level="2"><text:bookmark-start text:name="__RefHeading___technik_3"/><text:bookmark-start text:name="technik"/>Technik<text:bookmark-end text:name="__RefHeading___technik_3"/><text:bookmark-end text:name="technik"/></text:h>
      <text:list text:style-name="List_20_1" text:continue-numbering="false">
        <text:list-item>
          <text:p text:style-name="List_20_1_Content_First"> Knoten von TP-Link: refugees-welcome-altstadt-1 bis refugees-welcome-altstadt-5</text:p>
        </text:list-item>
        <text:list-item>
          <text:p text:style-name="List_20_1_Content"> 4x Nanostation Loco M5</text:p>
        </text:list-item>
        <text:list-item>
          <text:p text:style-name="List_20_1_Content_Last"> Halterungen: 4x Ubiquiti UB-AM UNIVERSAL-ARMBRACKET</text:p>
        </text:list-item>
      </text:list>
      <text:line-break/>
      <text:h text:style-name="Heading_20_1" text:outline-level="1"><text:bookmark-start text:name="__RefHeading___verfuegbare_hardware_4"/><text:bookmark-start text:name="verfuegbare_hardware"/>verfügbare Hardware<text:bookmark-end text:name="__RefHeading___verfuegbare_hardware_4"/><text:bookmark-end text:name="verfuegbare_hardwar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                                                                              </text:p>
          </table:table-cell>
          <table:table-cell office:value-type="string" table:style-name="tableheader">
            <text:p text:style-name="Table_20_Heading">Macadresse         </text:p>
          </table:table-cell>
          <table:table-cell office:value-type="string" table:style-name="tableheader">
            <text:p text:style-name="Table_20_Heading">Modell       </text:p>
          </table:table-cell>
          <table:table-cell office:value-type="string" table:style-name="tableheader">
            <text:p text:style-name="Table_20_Heading">Ort           </text:p>
          </table:table-cell>
          <table:table-cell office:value-type="string" table:style-name="tableheader">
            <text:p text:style-name="Table_20_Heading">SSH         </text:p>
          </table:table-cell>
          <table:table-cell office:value-type="string" table:style-name="tableheader">
            <text:p text:style-name="Table_20_Heading">M-VPN/MOL/MOW   </text:p>
          </table:table-cell>
          <table:table-cell office:value-type="string" table:style-name="tableheader">
            <text:p text:style-name="Table_20_Heading">public VPN-Key  </text:p>
          </table:table-cell>
          <table:table-cell office:value-type="string" table:style-name="tableheader">
            <text:p text:style-name="Table_20_Heading">GPS                              </text:p>
          </table:table-cell>
          <table:table-cell office:value-type="string" table:style-name="tableheader">
            <text:p text:style-name="Table_20_Heading">Token                  </text:p>
          </table:table-cell>
          <table:table-cell office:value-type="string" table:style-name="tableheader">
            <text:p text:style-name="Table_20_Heading">sonstiges                       </text:p>
          </table:table-cell>
        </table:table-row>
        <table:table-row>
          <table:table-cell office:value-type="string" table:style-name="tablecell">
            <text:p text:style-name="tablealignleft">(ffmd-nslm2)                                                                       </text:p>
          </table:table-cell>
          <table:table-cell office:value-type="string" table:style-name="tablecell">
            <text:p text:style-name="tablealignleft">24:a4:3c:e4:c6:5f  </text:p>
          </table:table-cell>
          <table:table-cell office:value-type="string" table:style-name="tablecell">
            <text:p text:style-name="tablealignleft">NSM2 Loco    </text:p>
          </table:table-cell>
          <table:table-cell office:value-type="string" table:style-name="tablecell"/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nein/nein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4934927963 11.648141873169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(refugees-welcome-altstadt-0)                                                      </text:p>
          </table:table-cell>
          <table:table-cell office:value-type="string" table:style-name="tablecell">
            <text:p text:style-name="tablealignleft">68:72:51:28:10:fb  </text:p>
          </table:table-cell>
          <table:table-cell office:value-type="string" table:style-name="tablecell">
            <text:p text:style-name="tablealignleft">NSM2 Loco    </text:p>
          </table:table-cell>
          <table:table-cell office:value-type="string" table:style-name="tablecell">
            <text:p text:style-name="tablealignleft">2.OG Raum 16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nein/nein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507, 11.649166 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outdoor-02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806" text:style-name="Internet_20_link" text:visited-style-name="Visited_20_Internet_20_Link">refugees-welcome-altstadt-1</text:a>   </text:p>
          </table:table-cell>
          <table:table-cell office:value-type="string" table:style-name="tablecell">
            <text:p text:style-name="tablealignleft">30:b5:c2:d9:98:06  </text:p>
          </table:table-cell>
          <table:table-cell office:value-type="string" table:style-name="tablecell">
            <text:p text:style-name="tablealignleft">TL841N v9.0  </text:p>
          </table:table-cell>
          <table:table-cell office:value-type="string" table:style-name="tablecell">
            <text:p text:style-name="tablealignleft">2.OG Raum 16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557, 11.6490596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5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acf2" text:style-name="Internet_20_link" text:visited-style-name="Visited_20_Internet_20_Link">refugees-welcome-altstadt-2</text:a>   </text:p>
          </table:table-cell>
          <table:table-cell office:value-type="string" table:style-name="tablecell">
            <text:p text:style-name="tablealignleft">30:b5:c2:d9:ac:f2  </text:p>
          </table:table-cell>
          <table:table-cell office:value-type="string" table:style-name="tablecell">
            <text:p text:style-name="tablealignleft">TL841N v9.0  </text:p>
          </table:table-cell>
          <table:table-cell office:value-type="string" table:style-name="tablecell">
            <text:p text:style-name="tablealignleft">2.OG Raum 17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649, 11.649059 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6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792" text:style-name="Internet_20_link" text:visited-style-name="Visited_20_Internet_20_Link">refugees-welcome-altstadt-3</text:a>   </text:p>
          </table:table-cell>
          <table:table-cell office:value-type="string" table:style-name="tablecell">
            <text:p text:style-name="tablealignleft">30:b5:c2:d9:97:92  </text:p>
          </table:table-cell>
          <table:table-cell office:value-type="string" table:style-name="tablecell">
            <text:p text:style-name="tablealignleft">TL841N v9.0  </text:p>
          </table:table-cell>
          <table:table-cell office:value-type="string" table:style-name="tablecell">
            <text:p text:style-name="tablealignleft">1. OG Raum 5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nein/nein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590, 11.649381 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8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868" text:style-name="Internet_20_link" text:visited-style-name="Visited_20_Internet_20_Link">refugees-welcome-altstadt-4</text:a>   </text:p>
          </table:table-cell>
          <table:table-cell office:value-type="string" table:style-name="tablecell">
            <text:p text:style-name="tablealignleft">30:b5:c2:d9:98:68  </text:p>
          </table:table-cell>
          <table:table-cell office:value-type="string" table:style-name="tablecell">
            <text:p text:style-name="tablealignleft">TL841N v9.0  </text:p>
          </table:table-cell>
          <table:table-cell office:value-type="string" table:style-name="tablecell">
            <text:p text:style-name="tablealignleft">1. OG Raum 7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498, 11.649317 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19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7e0" text:style-name="Internet_20_link" text:visited-style-name="Visited_20_Internet_20_Link">refugees-welcome-altstadt-5</text:a>   </text:p>
          </table:table-cell>
          <table:table-cell office:value-type="string" table:style-name="tablecell">
            <text:p text:style-name="tablealignleft">30:b5:c2:d9:97:e0  </text:p>
          </table:table-cell>
          <table:table-cell office:value-type="string" table:style-name="tablecell">
            <text:p text:style-name="tablealignleft">TL841N v9.0  </text:p>
          </table:table-cell>
          <table:table-cell office:value-type="string" table:style-name="tablecell">
            <text:p text:style-name="tablealignleft">2.OG Raum 15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488, 11.649365 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20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30b5c2d99774" text:style-name="Internet_20_link" text:visited-style-name="Visited_20_Internet_20_Link">refugees-welcome-altstadt-6</text:a>   </text:p>
          </table:table-cell>
          <table:table-cell office:value-type="string" table:style-name="tablecell">
            <text:p text:style-name="tablealignleft">30:b5:c2:d9:97:74  </text:p>
          </table:table-cell>
          <table:table-cell office:value-type="string" table:style-name="tablecell">
            <text:p text:style-name="tablealignleft">TL841N v9.0  </text:p>
          </table:table-cell>
          <table:table-cell office:value-type="string" table:style-name="tablecell">
            <text:p text:style-name="tablealignleft">Haus 2 2 OG 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191, 11.649172             </text:p>
          </table:table-cell>
          <table:table-cell office:value-type="string" table:style-name="tablecell"/>
          <table:table-cell office:value-type="string" table:style-name="tablecell">
            <text:p text:style-name="tablealignleft">ehemals Kulturanker-05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44d9e77c1879" text:style-name="Internet_20_link" text:visited-style-name="Visited_20_Internet_20_Link">refugees-welcome-altstadt-7</text:a>   </text:p>
          </table:table-cell>
          <table:table-cell office:value-type="string" table:style-name="tablecell">
            <text:p text:style-name="tablealignleft">44:d9:e7:7c:18:79  </text:p>
          </table:table-cell>
          <table:table-cell office:value-type="string" table:style-name="tablecell">
            <text:p text:style-name="tablealignleft">NSM5 Loco    </text:p>
          </table:table-cell>
          <table:table-cell office:value-type="string" table:style-name="tablecell">
            <text:p text:style-name="tablealignleft">2OG Raum 17   </text:p>
          </table:table-cell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nein/ja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>
            <text:p text:style-name="tablealignleft">52.136521, 11.649118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ap.md.freifunk.net/#!v:m;n:44d9e77c18b5" text:style-name="Internet_20_link" text:visited-style-name="Visited_20_Internet_20_Link">refugees-welcome-altstadt-8</text:a>   </text:p>
          </table:table-cell>
          <table:table-cell office:value-type="string" table:style-name="tablecell">
            <text:p text:style-name="tablealignleft">44:d9:e7:7c:18:8b  </text:p>
          </table:table-cell>
          <table:table-cell office:value-type="string" table:style-name="tablecell">
            <text:p text:style-name="tablealignleft">NSM5 Loco    </text:p>
          </table:table-cell>
          <table:table-cell office:value-type="string" table:style-name="tablecell"/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ja/nein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r2          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44d9e77c0cb6" text:style-name="Internet_20_link" text:visited-style-name="Visited_20_Internet_20_Link">refugees-welcome-altstadt-9</text:a>   </text:p>
          </table:table-cell>
          <table:table-cell office:value-type="string" table:style-name="tablecell">
            <text:p text:style-name="tablealignleft">44:d9:e7:7c:0C:b6  </text:p>
          </table:table-cell>
          <table:table-cell office:value-type="string" table:style-name="tablecell">
            <text:p text:style-name="tablealignleft">NSM5 Loco    </text:p>
          </table:table-cell>
          <table:table-cell office:value-type="string" table:style-name="tablecell"/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nein/nein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/>
          <table:table-cell office:value-type="string" table:style-name="tablecell">
            <text:p text:style-name="tablealignleft">52.136363, 11.649274   </text:p>
          </table:table-cell>
          <table:table-cell office:value-type="string" table:style-name="tablecell">
            <text:p text:style-name="tablealignleft">exp. firmware           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10feed57fe9e" text:style-name="Internet_20_link" text:visited-style-name="Visited_20_Internet_20_Link">refugees-welcome-altstadt-10</text:a>  </text:p>
          </table:table-cell>
          <table:table-cell office:value-type="string" table:style-name="tablecell">
            <text:p text:style-name="tablealignleft">10:fe:ed:57:fe:9e  </text:p>
          </table:table-cell>
          <table:table-cell office:value-type="string" table:style-name="tablecell">
            <text:p text:style-name="tablealignleft">NSM5 Loco    </text:p>
          </table:table-cell>
          <table:table-cell office:value-type="string" table:style-name="tablecell"/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ja/ja/nein  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/>
          <table:table-cell office:value-type="string" table:style-name="tablecell">
            <text:p text:style-name="tablealignleft">52.136363, 11.649274   </text:p>
          </table:table-cell>
          <table:table-cell office:value-type="string" table:style-name="tablecell">
            <text:p text:style-name="tablealignleft">ehemals Kulturanker-uplink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ap.md.freifunk.net/#!v:m;n:dc9fdbe4a6c9" text:style-name="Internet_20_link" text:visited-style-name="Visited_20_Internet_20_Link">escape_character</text:a>              </text:p>
          </table:table-cell>
          <table:table-cell office:value-type="string" table:style-name="tablecell">
            <text:p text:style-name="tablealignleft">dc:9f:db:e4:a6:c9  </text:p>
          </table:table-cell>
          <table:table-cell office:value-type="string" table:style-name="tablecell">
            <text:p text:style-name="tablealignleft">NSM5 xm      </text:p>
          </table:table-cell>
          <table:table-cell office:value-type="string" table:style-name="tablecell"/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/>
          <table:table-cell office:value-type="string" table:style-name="tablecell">
            <text:p text:style-name="tablealignleft">52.136228, 11.649193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ap.md.freifunk.net/#!v:g;n:00156d9cded6" text:style-name="Internet_20_link" text:visited-style-name="Visited_20_Internet_20_Link">Horthien</text:a>                      </text:p>
          </table:table-cell>
          <table:table-cell office:value-type="string" table:style-name="tablecell">
            <text:p text:style-name="tablealignleft">00:15:6d:9c:de:d6  </text:p>
          </table:table-cell>
          <table:table-cell office:value-type="string" table:style-name="tablecell">
            <text:p text:style-name="tablealignleft">NSM5 xm      </text:p>
          </table:table-cell>
          <table:table-cell office:value-type="string" table:style-name="tablecell"/>
          <table:table-cell office:value-type="string" table:style-name="tablecell">
            <text:p text:style-name="tablealignleft">ffmd-admin  </text:p>
          </table:table-cell>
          <table:table-cell office:value-type="string" table:style-name="tablecell">
            <text:p text:style-name="tablealignleft">nein/ja/nein    </text:p>
          </table:table-cell>
          <table:table-cell office:value-type="string" table:style-name="tablecell">
            <text:p text:style-name="tablealignleft">-               </text:p>
          </table:table-cell>
          <table:table-cell office:value-type="string" table:style-name="tablecell"/>
          <table:table-cell office:value-type="string" table:style-name="tablecell">
            <text:p text:style-name="tablealignleft">52.13682,11.64544     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bilder_5"/><text:bookmark-start text:name="bilder"/>Bilder<text:bookmark-end text:name="__RefHeading___bilder_5"/><text:bookmark-end text:name="bilder"/></text:h>
      <text:p text:style-name="Text_20_body"><draw:a xlink:type="simple" xlink:href="https://raw.githubusercontent.com/FreifunkMD/projekte/master/altstadt/ffmd-altstadt-1.png"><draw:frame draw:style-name="media" draw:name="image Legend" text:anchor-type="as-char" draw:z-index="0" svg:width="33.866666666667cm" style:rel-width="100%"><draw:text-box><text:p text:style-name="legendcenter"><draw:frame draw:style-name="media" draw:name="image" text:anchor-type="as-char" draw:z-index="0" svg:width="33.866666666667cm" style:rel-width="100%" svg:height="25.4cm" style:rel-height="scale"><draw:image xlink:href="Pictures/4ea2a2972bccc5836c0fdde183b42b40.png" xlink:type="simple" xlink:show="embed" xlink:actuate="onLoad"/></draw:frame>image</text:p></draw:text-box></draw:frame></draw:a> <draw:a xlink:type="simple" xlink:href="https://raw.githubusercontent.com/FreifunkMD/projekte/master/altstadt/ffmd-altstadt-2.png"><draw:frame draw:style-name="media" draw:name="image Legend" text:anchor-type="as-char" draw:z-index="0" svg:width="33.866666666667cm" style:rel-width="100%"><draw:text-box><text:p text:style-name="legendcenter"><draw:frame draw:style-name="media" draw:name="image" text:anchor-type="as-char" draw:z-index="1" svg:width="33.866666666667cm" style:rel-width="100%" svg:height="25.4cm" style:rel-height="scale"><draw:image xlink:href="Pictures/c05a9039cbe70c9167a37384ce3d3607.png" xlink:type="simple" xlink:show="embed" xlink:actuate="onLoad"/></draw:frame>image</text:p></draw:text-box></draw:frame></draw:a> <draw:a xlink:type="simple" xlink:href="https://raw.githubusercontent.com/FreifunkMD/projekte/master/altstadt/ffmd-altstadt-3.png"><draw:frame draw:style-name="media" draw:name="image Legend" text:anchor-type="as-char" draw:z-index="0" svg:width="33.866666666667cm" style:rel-width="100%"><draw:text-box><text:p text:style-name="legendcenter"><draw:frame draw:style-name="media" draw:name="image" text:anchor-type="as-char" draw:z-index="2" svg:width="33.866666666667cm" style:rel-width="100%" svg:height="25.4cm" style:rel-height="scale"><draw:image xlink:href="Pictures/eb266013601ca3485eaf85b0c02e8725.png" xlink:type="simple" xlink:show="embed" xlink:actuate="onLoad"/></draw:frame>image</text:p></draw:text-box></draw:frame></draw:a> <draw:a xlink:type="simple" xlink:href="https://raw.githubusercontent.com/FreifunkMD/projekte/master/altstadt/ffmd-altstadt-4.png"><draw:frame draw:style-name="media" draw:name="image Legend" text:anchor-type="as-char" draw:z-index="0" svg:width="33.866666666667cm" style:rel-width="100%"><draw:text-box><text:p text:style-name="legendcenter"><draw:frame draw:style-name="media" draw:name="image" text:anchor-type="as-char" draw:z-index="3" svg:width="33.866666666667cm" style:rel-width="100%" svg:height="25.4cm" style:rel-height="scale"><draw:image xlink:href="Pictures/e769ccce7a3d88ec1b38d924a72b5dca.png" xlink:type="simple" xlink:show="embed" xlink:actuate="onLoad"/></draw:frame>image</text:p></draw:text-box></draw:frame></draw:a> <draw:a xlink:type="simple" xlink:href="https://raw.githubusercontent.com/FreifunkMD/projekte/master/altstadt/ffmd-altstadt-5.png"><draw:frame draw:style-name="media" draw:name="image Legend" text:anchor-type="as-char" draw:z-index="0" svg:width="33.866666666667cm" style:rel-width="100%"><draw:text-box><text:p text:style-name="legendcenter"><draw:frame draw:style-name="media" draw:name="image" text:anchor-type="as-char" draw:z-index="4" svg:width="33.866666666667cm" style:rel-width="100%" svg:height="25.4cm" style:rel-height="scale"><draw:image xlink:href="Pictures/5fab9797e358cbe938ea4c9981e6a448.png" xlink:type="simple" xlink:show="embed" xlink:actuate="onLoad"/></draw:frame>image</text:p></draw:text-box></draw:frame></draw:a> <draw:a xlink:type="simple" xlink:href="http://files.ariadacapo.net/tmp/freifunk/altstadt/im_13837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5" svg:width="" svg:rel-width="100%" svg:height="0cm"><draw:image xlink:href="http://files.ariadacapo.net/tmp/freifunk/altstadt/im_13837.jpg" xlink:type="simple" xlink:show="embed" xlink:actuate="onLoad"/></draw:frame>image</text:p></draw:text-box></draw:frame></draw:a> <draw:a xlink:type="simple" xlink:href="http://files.ariadacapo.net/tmp/freifunk/altstadt/im_13840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6" svg:width="" svg:rel-width="100%" svg:height="0cm"><draw:image xlink:href="http://files.ariadacapo.net/tmp/freifunk/altstadt/im_13840.jpg" xlink:type="simple" xlink:show="embed" xlink:actuate="onLoad"/></draw:frame>image</text:p></draw:text-box></draw:frame></draw:a> Uplink: <draw:a xlink:type="simple" xlink:href="http://files.ariadacapo.net/tmp/freifunk/altstadt/im_13740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7" svg:width="" svg:rel-width="100%" svg:height="0cm"><draw:image xlink:href="http://files.ariadacapo.net/tmp/freifunk/altstadt/im_13740.jpg" xlink:type="simple" xlink:show="embed" xlink:actuate="onLoad"/></draw:frame>image</text:p></draw:text-box></draw:frame></draw:a> <draw:a xlink:type="simple" xlink:href="http://files.ariadacapo.net/tmp/freifunk/altstadt/im_13741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8" svg:width="" svg:rel-width="100%" svg:height="0cm"><draw:image xlink:href="http://files.ariadacapo.net/tmp/freifunk/altstadt/im_13741.jpg" xlink:type="simple" xlink:show="embed" xlink:actuate="onLoad"/></draw:frame>image</text:p></draw:text-box></draw:frame></draw:a> <draw:a xlink:type="simple" xlink:href="http://files.ariadacapo.net/tmp/freifunk/altstadt/im_13743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9" svg:width="" svg:rel-width="100%" svg:height="0cm"><draw:image xlink:href="http://files.ariadacapo.net/tmp/freifunk/altstadt/im_13743.jpg" xlink:type="simple" xlink:show="embed" xlink:actuate="onLoad"/></draw:frame>image</text:p></draw:text-box></draw:frame></draw:a> <draw:a xlink:type="simple" xlink:href="http://files.ariadacapo.net/tmp/freifunk/altstadt/im_13747.jpg"><draw:frame draw:style-name="media" draw:name="image Legend" text:anchor-type="as-char" draw:z-index="0" svg:width="" svg:rel-width="100%"><draw:text-box><text:p text:style-name="legendcenter"><draw:frame draw:style-name="media" draw:name="image" text:anchor-type="as-char" draw:z-index="10" svg:width="" svg:rel-width="100%" svg:height="0cm"><draw:image xlink:href="http://files.ariadacapo.net/tmp/freifunk/altstadt/im_13747.jpg" xlink:type="simple" xlink:show="embed" xlink:actuate="onLoad"/></draw:frame>image</text:p></draw:text-box></draw:frame></draw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0:01</meta:creation-date>
    <dc:creator>Generated</dc:creator>
    <dc:date>2026-09-05T14::10:01</dc:date>
    <dc:language>en-US</dc:language>
    <meta:editing-cycles>1</meta:editing-cycles>
    <meta:editing-duration>PT0S</meta:editing-duration>
    <dc:title>freifunk:projekte:fluechtlinge:altstadt</dc:title>
  </office:meta>
</office:document-meta>
</file>