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67903e614b000e279c16cea0c356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ojekte:sinnlichkeit_jva"/><text:bookmark-start text:name="__RefHeading___projekt_freifunk_jva-sinnlichkeit_1"/><text:bookmark-start text:name="projekt_freifunk_jva-sinnlichkeit"/>Projekt Freifunk JVA-Sinnlichkeit<text:bookmark-end text:name="__RefHeading___projekt_freifunk_jva-sinnlichkeit_1"/><text:bookmark-end text:name="projekt_freifunk_jva-sinnlichkeit"/></text:h>
      <text:p text:style-name="Text_20_body">Zeitraum: 01.06.2015-20.09.2015</text:p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p text:style-name="Text_20_body">Aufbau eines Freifunk Netzwerkes in der ehemaligen JVA Magdeburg. An den Standorten Hauptgebäude (4 Etagen), Verwaltungsgebäude und die beiden Innenhöfen.</text:p>
      <text:p text:style-name="Text_20_body">In diesem Zeitraum findet das Projekt <text:a xlink:type="simple" xlink:href="http://kulturanker.de/event/die-neue-sinnlichkeit-der-zeitgenoessischen-kunst/" text:style-name="Internet_20_link" text:visited-style-name="Visited_20_Internet_20_Link">die neue Sinnlichkeit der zeitgenössischen Kunst</text:a> (<text:a xlink:type="simple" xlink:href="http://kulturanker.de/die-neue-sinnlichkeit-2015/" text:style-name="Internet_20_link" text:visited-style-name="Visited_20_Internet_20_Link">link</text:a>) des Kulturanker e.V. in der JVA statt.</text:p>
      <text:p text:style-name="Text_20_body"><draw:a xlink:type="simple" xlink:href="https://raw.githubusercontent.com/FreifunkMD/projekte/master/jva-sinnlichkeit/Skizze-JVA-Grundriss-Sinnlichkeit-freifunk.png"><draw:frame draw:style-name="media" draw:name="Karte Legend" text:anchor-type="as-char" draw:z-index="0" svg:width="43.762083333333cm" style:rel-width="100%"><draw:text-box><text:p text:style-name="legendcenter"><draw:frame draw:style-name="media" draw:name="Karte" text:anchor-type="as-char" draw:z-index="0" svg:width="43.762083333333cm" style:rel-width="100%" svg:height="32.755416666667cm" style:rel-height="scale"><draw:image xlink:href="Pictures/b067903e614b000e279c16cea0c356fc.png" xlink:type="simple" xlink:show="embed" xlink:actuate="onLoad"/></draw:frame>Karte</text:p></draw:text-box></draw:frame></draw:a></text:p>
      <text:h text:style-name="Heading_20_2" text:outline-level="2"><text:bookmark-start text:name="__RefHeading___status_3"/><text:bookmark-start text:name="status"/>Status<text:bookmark-end text:name="__RefHeading___status_3"/><text:bookmark-end text:name="status"/></text:h>
      <text:list text:style-name="List_20_1" text:continue-numbering="false">
        <text:list-item>
          <text:p text:style-name="List_20_1_Content_First"> 2015-04-23 Bestellung der Hardware (20 Stück TP-841n, 4 Nanostation Loco M2) - Lieferung vermutlich am 2015-04-24 oder 2015-04-25</text:p>
        </text:list-item>
        <text:list-item>
          <text:p text:style-name="List_20_1_Content"> 2015-05-28 Uplink Installiert, verfügbare Bandbreite: <text:a xlink:type="simple" xlink:href="http://www.speedtest.net/my-result/4390295098" text:style-name="Internet_20_link" text:visited-style-name="Visited_20_Internet_20_Link">http://www.speedtest.net/my-result/4390295098</text:a></text:p>
        </text:list-item>
        <text:list-item>
          <text:p text:style-name="List_20_1_Content_Last"> 2015-05-29 folgende Knoten installiert: Kulturanker-outdoor1, Kulturanker-01, Kultuaranker-outdoor-01</text:p>
        </text:list-item>
      </text:list>
      <text:line-break/>
      <text:h text:style-name="Heading_20_2" text:outline-level="2"><text:bookmark-start text:name="__RefHeading___technische_umsetzung_4"/><text:bookmark-start text:name="technische_umsetzung"/>technische Umsetzung<text:bookmark-end text:name="__RefHeading___technische_umsetzung_4"/><text:bookmark-end text:name="technische_umsetzung"/></text:h>
      <text:h text:style-name="Heading_20_3" text:outline-level="3"><text:bookmark-start text:name="__RefHeading___uplink_5"/><text:bookmark-start text:name="uplink"/>Uplink<text:bookmark-end text:name="__RefHeading___uplink_5"/><text:bookmark-end text:name="uplink"/></text:h>
      <text:list text:style-name="List_20_1" text:continue-numbering="false">
        <text:list-item>
          <text:p text:style-name="LastListParagraph_List_20_1_Content_First"> wird bereitgestellt durch Börde e.V.</text:p>
        </text:list-item>
      </text:list>
      <text:line-break/>
      <text:h text:style-name="Heading_20_3" text:outline-level="3"><text:bookmark-start text:name="__RefHeading___hauptgebaeude_6"/><text:bookmark-start text:name="hauptgebaeude"/>Hauptgebäude<text:bookmark-end text:name="__RefHeading___hauptgebaeude_6"/><text:bookmark-end text:name="hauptgebaeude"/></text:h>
      <text:list text:style-name="List_20_1" text:continue-numbering="false">
        <text:list-item>
          <text:p text:style-name="LastListParagraph_List_20_1_Content_First"> 4 bis 5 WR841n je Etage (je nach Bedarf)</text:p>
        </text:list-item>
      </text:list>
      <text:line-break/>
      <text:h text:style-name="Heading_20_3" text:outline-level="3"><text:bookmark-start text:name="__RefHeading___gebaeude_2_7"/><text:bookmark-start text:name="gebaeude_2"/>Gebäude 2<text:bookmark-end text:name="__RefHeading___gebaeude_2_7"/><text:bookmark-end text:name="gebaeude_2"/></text:h>
      <text:list text:style-name="List_20_1" text:continue-numbering="false">
        <text:list-item>
          <text:p text:style-name="LastListParagraph_List_20_1_Content_First"> 2 WR841n</text:p>
        </text:list-item>
      </text:list>
      <text:line-break/>
      <text:h text:style-name="Heading_20_3" text:outline-level="3"><text:bookmark-start text:name="__RefHeading___hof_1_8"/><text:bookmark-start text:name="hof_1"/>Hof 1<text:bookmark-end text:name="__RefHeading___hof_1_8"/><text:bookmark-end text:name="hof_1"/></text:h>
      <text:list text:style-name="List_20_1" text:continue-numbering="false">
        <text:list-item>
          <text:p text:style-name="LastListParagraph_List_20_1_Content_First"> 2x Nanostaion Loco M2</text:p>
        </text:list-item>
      </text:list>
      <text:line-break/>
      <text:h text:style-name="Heading_20_3" text:outline-level="3"><text:bookmark-start text:name="__RefHeading___hof_2_9"/><text:bookmark-start text:name="hof_2"/>Hof 2<text:bookmark-end text:name="__RefHeading___hof_2_9"/><text:bookmark-end text:name="hof_2"/></text:h>
      <text:list text:style-name="List_20_1" text:continue-numbering="false">
        <text:list-item>
          <text:p text:style-name="LastListParagraph_List_20_1_Content_First"> 2x Nanostaion Loco M2</text:p>
        </text:list-item>
      </text:list>
      <text:line-break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8:30</meta:creation-date>
    <dc:creator>Generated</dc:creator>
    <dc:date>2026-09-04T11::58:30</dc:date>
    <dc:language>en-US</dc:language>
    <meta:editing-cycles>1</meta:editing-cycles>
    <meta:editing-duration>PT0S</meta:editing-duration>
    <dc:title>freifunk:projekte:sinnlichkeit_jva</dc:title>
  </office:meta>
</office:document-meta>
</file>