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db036e6dcdec1c12a74bcf695f2d47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eifunk:server:web"/><text:bookmark-start text:name="__RefHeading___administration_web_1"/><text:bookmark-start text:name="administration_web"/>Administration web<text:bookmark-end text:name="__RefHeading___administration_web_1"/><text:bookmark-end text:name="administration_web"/></text:h>
      <text:p text:style-name="Text_20_body">Alles die Administration von <text:a xlink:type="simple" xlink:href="#freifunk:server:web" text:style-name="Local_20_link" text:visited-style-name="Visited_20_Local_20_Link">web</text:a> betreffend.</text:p>
      <text:p text:style-name="Text_20_body">Es ist das Paket <text:a xlink:type="simple" xlink:href="http://packages.debian.org/wheezy/etckeeper" text:style-name="Internet_20_link" text:visited-style-name="Visited_20_Internet_20_Link">etckeeper</text:a> mit Git als Backend installiert um den Vorteil einer Versionsverwaltung für <text:span text:style-name="Source_20_Text">/etc</text:span> zu haben. Nach administrativen Aufgaben einfach kurz </text:p>
      <text:p text:style-name="Preformatted_20_Text">sudo etckeeper commit</text:p>
      <text:p text:style-name="Text_20_body">und kurz eine Commit Message eingeben. Das Repository ist ausschließlich lokal vorhanden und wird nicht nach draußen gepusht!</text:p>
      <text:h text:style-name="Heading_20_2" text:outline-level="2"><text:bookmark-start text:name="__RefHeading___administratoren_2"/><text:bookmark-start text:name="administratoren"/>Administratoren<text:bookmark-end text:name="__RefHeading___administratoren_2"/><text:bookmark-end text:name="administratoren"/></text:h>
      <text:p text:style-name="Text_20_body">(aka Nutzer mit sudo Rechten)</text:p>
      <text:list text:style-name="List_20_1" text:continue-numbering="false">
        <text:list-item>
          <text:p text:style-name="List_20_1_Content_First"> <text:a xlink:type="simple" xlink:href="https://wiki.netz39.de/user:tux" text:style-name="Internet_20_link" text:visited-style-name="Visited_20_Internet_20_Link">tux</text:a></text:p>
        </text:list-item>
        <text:list-item>
          <text:p text:style-name="List_20_1_Content"> nold</text:p>
        </text:list-item>
        <text:list-item>
          <text:p text:style-name="List_20_1_Content_Last"> kwasir</text:p>
        </text:list-item>
      </text:list>
      <text:line-break/>
      <text:h text:style-name="Heading_20_2" text:outline-level="2"><text:bookmark-start text:name="__RefHeading___setup_3"/><text:bookmark-start text:name="setup"/>Setup<text:bookmark-end text:name="__RefHeading___setup_3"/><text:bookmark-end text:name="setup"/></text:h>
      <text:h text:style-name="Heading_20_3" text:outline-level="3"><text:bookmark-start text:name="__RefHeading___netzwerk_4"/><text:bookmark-start text:name="netzwerk"/>Netzwerk<text:bookmark-end text:name="__RefHeading___netzwerk_4"/><text:bookmark-end text:name="netzwerk"/></text:h>
      <text:h text:style-name="Heading_20_4" text:outline-level="4"><text:bookmark-start text:name="__RefHeading___docker-netzwerk_doc0_5"/><text:bookmark-start text:name="docker-netzwerk_doc0"/>Docker-Netzwerk doc0<text:bookmark-end text:name="__RefHeading___docker-netzwerk_doc0_5"/><text:bookmark-end text:name="docker-netzwerk_doc0"/></text:h>
      <text:p text:style-name="Preformatted_20_Text">docker network create --driver=bridge --ipv6 --subnet=fda9:26e:5805:bab1:aeb:d0c0::/96 doc0</text:p>
      <text:h text:style-name="Heading_20_2" text:outline-level="2"><text:bookmark-start text:name="__RefHeading___installierte_dienste_6"/><text:bookmark-start text:name="installierte_dienste"/>Installierte Dienste<text:bookmark-end text:name="__RefHeading___installierte_dienste_6"/><text:bookmark-end text:name="installierte_dienste"/></text:h>
      <text:list text:style-name="List_20_1" text:continue-numbering="false">
        <text:list-item>
          <text:p text:style-name="List_20_1_Content_First"> Docker</text:p>
          <text:list text:style-name="List_20_1">
            <text:list-item>
              <text:p text:style-name="List_20_1_Content"> Grafana</text:p>
            </text:list-item>
            <text:list-item>
              <text:p text:style-name="List_20_1_Content"> Prometheus</text:p>
            </text:list-item>
            <text:list-item>
              <text:p text:style-name="List_20_1_Content"> MariaDB Backend Wordpress</text:p>
            </text:list-item>
            <text:list-item>
              <text:p text:style-name="List_20_1_Content"> Wordpress</text:p>
            </text:list-item>
            <text:list-item>
              <text:p text:style-name="List_20_1_Content"> InfluxDB</text:p>
            </text:list-item>
            <text:list-item>
              <text:p text:style-name="List_20_1_Content"> Yanic</text:p>
            </text:list-item>
            <text:list-item>
              <text:p text:style-name="List_20_1_Content"> DNS</text:p>
            </text:list-item>
            <text:list-item>
              <text:p text:style-name="List_20_1_Content"> Node Exporter</text:p>
            </text:list-item>
            <text:list-item>
              <text:p text:style-name="List_20_1_Content_Last"> Meshviewer Server</text:p>
            </text:list-item>
          </text:list>
        </text:list-item>
      </text:list>
      <text:line-break/>
      <text:h text:style-name="Heading_20_2" text:outline-level="2"><text:bookmark-start text:name="__RefHeading___dienste_7"/><text:bookmark-start text:name="dienste"/>Dienste<text:bookmark-end text:name="__RefHeading___dienste_7"/><text:bookmark-end text:name="dienste"/></text:h>
      <text:h text:style-name="Heading_20_3" text:outline-level="3"><text:bookmark-start text:name="__RefHeading___dienste_8"/><text:bookmark-start text:name="dienste1"/>Dienste<text:bookmark-end text:name="__RefHeading___dienste_8"/><text:bookmark-end text:name="dienste1"/></text:h>
      <table:table table:style-name="Table">
        <table:table-column/>
        <table:table-column/>
        <table:table-row>
          <table:table-cell office:value-type="string" table:style-name="tableheader">
            <text:p text:style-name="Table_20_Heading">Query Location                                             </text:p>
          </table:table-cell>
          <table:table-cell office:value-type="string" table:style-name="tableheader">
            <text:p text:style-name="Table_20_Heading">Description                                               </text:p>
          </table:table-cell>
        </table:table-row>
        <table:table-row>
          <table:table-cell office:value-type="string" table:style-name="tablecell">
            <text:p text:style-name="tablealignleft"><text:a xlink:type="simple" xlink:href="http://web.md.freifunk.net:8010/data/meshviewer.json" text:style-name="Internet_20_link" text:visited-style-name="Visited_20_Internet_20_Link">http://web.md.freifunk.net:8010/data/meshviewer.json</text:a>           </text:p>
          </table:table-cell>
          <table:table-cell office:value-type="string" table:style-name="tablecell">
            <text:p text:style-name="tablealignleft">Meshviewer nodes.json v2                                    </text:p>
          </table:table-cell>
        </table:table-row>
        <table:table-row>
          <table:table-cell office:value-type="string" table:style-name="tablecell">
            <text:p text:style-name="tablealignleft"><text:a xlink:type="simple" xlink:href="http://web.md.freifunk.net:8010/#!/de/map" text:style-name="Internet_20_link" text:visited-style-name="Visited_20_Internet_20_Link">http://web.md.freifunk.net:8010/#!/de/map</text:a>           </text:p>
          </table:table-cell>
          <table:table-cell office:value-type="string" table:style-name="tablecell">
            <text:p text:style-name="tablealignleft">Meshviewer Map</text:p>
          </table:table-cell>
        </table:table-row>
      </table:table>
      <text:h text:style-name="Heading_20_3" text:outline-level="3"><text:bookmark-start text:name="__RefHeading___yanic_konfiguration_9"/><text:bookmark-start text:name="yanic_konfiguration"/>Yanic Konfiguration<text:bookmark-end text:name="__RefHeading___yanic_konfiguration_9"/><text:bookmark-end text:name="yanic_konfiguration"/></text:h>
      <text:p text:style-name="Text_20_body">Yanic dient der erfassung der Nodes im Batman und Babel Netz
Auf jeden Gateways läuft eine Yanic Instanz die Ihre information zur WEB schickt
Hier läuft der zentrale Yanic Service der die Daten für den meshviewer bereitstellt.
<draw:frame draw:style-name="mediacenter" draw:name="0" text:anchor-type="paragraph" draw:z-index="0" svg:width="10.583333333333cm" svg:height="6.6453488372093cm"><draw:image xlink:href="Pictures/cdb036e6dcdec1c12a74bcf695f2d47f.png" xlink:type="simple" xlink:show="embed" xlink:actuate="onLoad"/></draw:frame></text:p>
      <text:p text:style-name="Text_20_body">Der Zentrale Yanic legt seine Daten einmal as JSON für den Meshviewer ab und zusätzich in einer influxDB</text:p>
      <text:h text:style-name="Heading_20_3" text:outline-level="3"><text:bookmark-start text:name="__RefHeading___docker_compose_4_all_service_10"/><text:bookmark-start text:name="docker_compose_4_all_service"/>Docker Compose 4 all Service<text:bookmark-end text:name="__RefHeading___docker_compose_4_all_service_10"/><text:bookmark-end text:name="docker_compose_4_all_service"/></text:h>
      <text:p text:style-name="Text_20_body">Compose File um alle Services für Freifunk zu starten.</text:p>
      <text:list text:style-name="List_20_1" text:continue-numbering="false">
        <text:list-item>
          <text:p text:style-name="List_20_1_Content_First"> ListenpunktGrafana</text:p>
        </text:list-item>
        <text:list-item>
          <text:p text:style-name="List_20_1_Content"> Prometheus</text:p>
        </text:list-item>
        <text:list-item>
          <text:p text:style-name="List_20_1_Content"> InfluxDB</text:p>
        </text:list-item>
        <text:list-item>
          <text:p text:style-name="List_20_1_Content"> Yanic</text:p>
        </text:list-item>
        <text:list-item>
          <text:p text:style-name="List_20_1_Content_Last"> Meshviewer Server</text:p>
        </text:list-item>
      </text:list>
      <text:line-break/>
      <text:p text:style-name="Text_20_body">Location /opt/</text:p>
      <text:p text:style-name="Text_20_body">File docker-compose.yaml</text:p>
      <text:p text:style-name="Text_20_body">Config File unter /opt/…</text:p>
      <text:p text:style-name="Preformatted_20_Text">version: '3.0'<text:line-break/><text:line-break/>volumes:<text:line-break/><text:s text:c="2"/>prometheus-storage:<text:line-break/><text:s text:c="4"/>external: true<text:line-break/><text:s text:c="2"/>grafana-storage:<text:line-break/><text:s text:c="4"/>external: true<text:line-break/>networks:<text:line-break/><text:s text:c="2"/>front-tier:<text:line-break/><text:s text:c="2"/>back-tier:<text:line-break/><text:line-break/>services:<text:line-break/><text:line-break/><text:s text:c="2"/>prometheus:<text:line-break/><text:s text:c="4"/>image: prom/prometheus:latest<text:line-break/><text:s text:c="4"/>container_name: ffmd_prometheus<text:line-break/><text:s text:c="4"/>volumes:<text:line-break/><text:s text:c="6"/>- /opt/prometheus/prometheus.yml:/etc/prometheus/prometheus.yml<text:line-break/><text:s text:c="6"/>- prometheus-storage:/prometheus<text:line-break/><text:s text:c="4"/>ports:<text:line-break/><text:s text:c="6"/>- 9090:9090<text:line-break/><text:s text:c="4"/>restart: unless-stopped<text:line-break/><text:s text:c="4"/>networks:<text:line-break/><text:s text:c="6"/>- back-tier<text:line-break/><text:line-break/><text:s text:c="2"/>grafana:<text:line-break/><text:s text:c="4"/>image: grafana/grafana:latest<text:line-break/><text:s text:c="4"/>container_name: ffmd_grafana<text:line-break/><text:s text:c="4"/>depends_on:<text:line-break/><text:s text:c="6"/>- prometheus<text:line-break/><text:s text:c="6"/>- influxdb<text:line-break/><text:s text:c="4"/>ports:<text:line-break/><text:s text:c="6"/>- 3000:3000<text:line-break/><text:s text:c="4"/>environment:<text:line-break/><text:s text:c="6"/>- GF_INSTALL_PLUGINS:grafana-piechart-panel<text:line-break/><text:s text:c="4"/>volumes:<text:line-break/><text:s text:c="6"/>- grafana-storage:/var/lib/grafana<text:line-break/><text:s text:c="6"/>- /opt/grafana/grafana.ini:/etc/grafana/grafana.ini<text:line-break/><text:s text:c="4"/>restart: unless-stopped<text:line-break/><text:s text:c="4"/>networks:<text:line-break/><text:s text:c="6"/>- front-tier<text:line-break/><text:s text:c="6"/>- back-tier<text:line-break/><text:line-break/><text:s text:c="2"/>yanic:<text:line-break/><text:s text:c="4"/>image: ffmd/yanic:latest<text:line-break/><text:s text:c="4"/>depends_on:<text:line-break/><text:s text:c="6"/>- influxdb<text:line-break/><text:s text:c="4"/>network_mode: "host"<text:line-break/><text:s text:c="4"/>restart: unless-stopped<text:line-break/><text:s text:c="4"/>container_name: ffmd_yanic<text:line-break/><text:s text:c="4"/>volumes:<text:line-break/><text:s text:c="6"/>- /opt/yanic/config.toml:/etc/yanic.conf<text:line-break/><text:line-break/><text:s text:c="2"/>meshviewer:<text:line-break/><text:s text:c="4"/>image: ffmd/meshviewer-server:latest<text:line-break/><text:s text:c="4"/>container_name: ffmd_meshviewer_server<text:line-break/><text:s text:c="4"/>restart: unless-stopped<text:line-break/><text:s text:c="4"/>depends_on:<text:line-break/><text:s text:c="6"/>- yanic<text:line-break/><text:s text:c="4"/>ports:<text:line-break/><text:s text:c="6"/>- 8010:80<text:line-break/><text:s text:c="4"/>environment:<text:line-break/><text:s text:c="6"/>MeshviewerRepo: "https://github.com/FreifunkMD/Meshviewer --branch ffmd"<text:line-break/><text:s text:c="6"/>LoopHookCMD: "wget http://5.252.224.201:8080/data/meshviewer.json -O /var/www/html/data/meshviewer.json"<text:line-break/><text:s text:c="4"/>networks:<text:line-break/><text:s text:c="6"/>- back-tier<text:line-break/><text:s text:c="6"/>- front-tier<text:line-break/><text:s text:c="2"/>influxdb:<text:line-break/><text:s text:c="3"/>environment:<text:line-break/><text:s text:c="12"/>INFLUXDB_ADMIN_USER: user<text:line-break/><text:s text:c="12"/>INFLUXDB_ADMIN_PASSWORD: *Ü****<text:line-break/><text:s text:c="12"/>INFLUXDB_USER: User<text:line-break/><text:s text:c="12"/>INFLUXDB_USER_PASSWORD: *Ü****<text:line-break/><text:s text:c="12"/>INFLUXDB_DB: babelstats<text:line-break/><text:s text:c="12"/>INFLUXDB_READ_USER: Reader<text:line-break/><text:s text:c="12"/>INFLUXDB_READ_USER_PASSWORD: *Ü****<text:line-break/><text:s text:c="3"/>image: influxdb:latest<text:line-break/><text:s text:c="3"/>container_name: ffmd_influxdb<text:line-break/><text:s text:c="3"/>volumes:<text:line-break/><text:s text:c="6"/>- /opt/influxdb/data/:/var/lib/influxdb<text:line-break/><text:s text:c="6"/>- /opt/influxdb/influxdb.conf:/etc/influxdb/influxdb.conf:ro<text:line-break/><text:s text:c="3"/>restart: unless-stopped<text:line-break/><text:s text:c="3"/>networks:<text:line-break/><text:s text:c="5"/>- back-tier<text:line-break/><text:s text:c="5"/>- front-tier<text:line-break/><text:s text:c="3"/>ports:<text:line-break/><text:s text:c="8"/>- "8086:8086"</text:p>
      <text:h text:style-name="Heading_20_3" text:outline-level="3"><text:bookmark-start text:name="__RefHeading___meshviewer_11"/><text:bookmark-start text:name="meshviewer"/>Meshviewer<text:bookmark-end text:name="__RefHeading___meshviewer_11"/><text:bookmark-end text:name="meshviewer"/></text:h>
      <text:p text:style-name="Preformatted_20_Text">siehe Compose</text:p>
      <text:h text:style-name="Heading_20_3" text:outline-level="3"><text:bookmark-start text:name="__RefHeading___grafana_12"/><text:bookmark-start text:name="grafana"/>Grafana<text:bookmark-end text:name="__RefHeading___grafana_12"/><text:bookmark-end text:name="grafana"/></text:h>
      <text:h text:style-name="Heading_20_4" text:outline-level="4"><text:bookmark-start text:name="__RefHeading___install_13"/><text:bookmark-start text:name="install"/>Install<text:bookmark-end text:name="__RefHeading___install_13"/><text:bookmark-end text:name="install"/></text:h>
      <text:p text:style-name="Preformatted_20_Text"> docker pull grafana/grafana<text:line-break/> docker volume create grafana-storage</text:p>
      <text:h text:style-name="Heading_20_4" text:outline-level="4"><text:bookmark-start text:name="__RefHeading___run_14"/><text:bookmark-start text:name="run"/>RUN<text:bookmark-end text:name="__RefHeading___run_14"/><text:bookmark-end text:name="run"/></text:h>
      <text:p text:style-name="Text_20_body">Siehe compose</text:p>
      <text:h text:style-name="Heading_20_3" text:outline-level="3"><text:bookmark-start text:name="__RefHeading___prometheus_15"/><text:bookmark-start text:name="prometheus"/>Prometheus<text:bookmark-end text:name="__RefHeading___prometheus_15"/><text:bookmark-end text:name="prometheus"/></text:h>
      <text:h text:style-name="Heading_20_4" text:outline-level="4"><text:bookmark-start text:name="__RefHeading___install_16"/><text:bookmark-start text:name="install1"/>Install<text:bookmark-end text:name="__RefHeading___install_16"/><text:bookmark-end text:name="install1"/></text:h>
      <text:p text:style-name="Preformatted_20_Text"> docker volume create prometheus-storage<text:line-break/> docker pull prom/prometheus</text:p>
      <text:h text:style-name="Heading_20_4" text:outline-level="4"><text:bookmark-start text:name="__RefHeading___config_17"/><text:bookmark-start text:name="config"/>Config<text:bookmark-end text:name="__RefHeading___config_17"/><text:bookmark-end text:name="config"/></text:h>
      <text:h text:style-name="Heading_20_4" text:outline-level="4"><text:bookmark-start text:name="__RefHeading___start_18"/><text:bookmark-start text:name="start"/>Start<text:bookmark-end text:name="__RefHeading___start_18"/><text:bookmark-end text:name="start"/></text:h>
      <text:p text:style-name="Text_20_body">Sieh Compose</text:p>
      <text:h text:style-name="Heading_20_3" text:outline-level="3"><text:bookmark-start text:name="__RefHeading___dns_19"/><text:bookmark-start text:name="dns"/>DNS<text:bookmark-end text:name="__RefHeading___dns_19"/><text:bookmark-end text:name="dns"/></text:h>
      <text:p text:style-name="Text_20_body">Der DNS verwaltet die Zone ffmd., für das Docker-Netz. Es ist außerdem eine Weiterleitung auf ns1.netz39.de eingerichtet, der die Zone md.freifunk.net. verwaltet.</text:p>
      <text:p text:style-name="Text_20_body">Setup des Docker-Containers:</text:p>
      <text:p text:style-name="Preformatted_20_Text">docker run -d --restart always --ip6 fda9:26e:5805:bab1:aeb:d0c0::53 --network doc0 --name bind9-ffmd ffmd/bind9-ffmd</text:p>
      <text:list text:style-name="List_20_1" text:continue-numbering="false">
        <text:list-item>
          <text:p text:style-name="List_20_1_Content_First"> Das Image wird auf Docker Hub verwaltet: <text:a xlink:type="simple" xlink:href="https://hub.docker.com/repository/docker/ffmd/bind9-ffmd/" text:style-name="Internet_20_link" text:visited-style-name="Visited_20_Internet_20_Link">ffmd/bind9-ffmd</text:a></text:p>
        </text:list-item>
        <text:list-item>
          <text:p text:style-name="List_20_1_Content"> Docker-Image auf Github: <text:a xlink:type="simple" xlink:href="https://github.com/FreifunkMD/ffmd_bind9" text:style-name="Internet_20_link" text:visited-style-name="Visited_20_Internet_20_Link">FreifunkMD/ffmd_bind9</text:a></text:p>
        </text:list-item>
        <text:list-item>
          <text:p text:style-name="List_20_1_Content_Last"> Konfiguration auf Github: <text:a xlink:type="simple" xlink:href="https://github.com/FreifunkMD/ffmd_bind9_cfg_ffmd" text:style-name="Internet_20_link" text:visited-style-name="Visited_20_Internet_20_Link">FreifunkMD/ffmd_bind9_cfg_ffmd</text:a></text:p>
        </text:list-item>
      </text:list>
      <text:line-break/>
      <text:p text:style-name="Text_20_body">Test-Aufruf: </text:p>
      <text:p text:style-name="Preformatted_20_Text">dig @fda9:26e:5805:bab1:aeb:d0c0::53 -t AAAA stable-babel.updates.firmware.ffmd</text:p>
      <text:p text:style-name="Text_20_body">Diese Firewall-Konfiguration mit ip6tables sorgt dafür, dass Aufrufe an fda9:26e:5805:bab1:53::1 an den Docker-Container weitergeleitet werden: (persistiert in <text:span text:style-name="Source_20_Text">/etc/ufw/before6.rules</text:span>)</text:p>
      <text:p text:style-name="Preformatted_20_Text">ip6tables -t nat -A PREROUTING<text:s text:c="2"/>-d fda9:26e:5805:bab1:53::0 -j DNAT --to-destination fda9:26e:5805:bab1:aeb:d0c0::53<text:line-break/>ip6tables -t nat -A OUTPUT -d fda9:26e:5805:bab1:53::0 -j DNAT --to-destination fda9:26e:5805:bab1:aeb:d0c0::53<text:line-break/>ip6tables -A ufw6-before-forward -p udp --dport 53 -d fda9:26e:5805:bab1:aeb:d0c0::53 -j ACCEPT<text:line-break/>ip6tables -A ufw6-before-forward -p tcp --dport 53 -d fda9:26e:5805:bab1:aeb:d0c0::53 -j ACCEPT</text:p>
      <text:p text:style-name="Text_20_body">Anschließend funktioniert folgender Test-Aufruf:</text:p>
      <text:p text:style-name="Preformatted_20_Text">dig @fda9:26e:5805:bab1:53::0 -t AAAA stable-babel.updates.firmware.ffmd</text:p>
      <text:p text:style-name="Text_20_body">Für die Auflösung der Unicast-Adresse müssen Routen angelegt werden, z.B.:</text:p>
      <text:p text:style-name="Preformatted_20_Text">ip -6 r a fda9:26e:5805:bab1:53::0 dev backend-web t local</text:p>
      <text:p text:style-name="Text_20_body">Bearbeitet in <text:a xlink:type="simple" xlink:href="https://redmine.n39.eu/issues/13" text:style-name="Internet_20_link" text:visited-style-name="Visited_20_Internet_20_Link">#13</text:a></text:p>
      <text:h text:style-name="Heading_20_3" text:outline-level="3"><text:bookmark-start text:name="__RefHeading___node_exporter_20"/><text:bookmark-start text:name="node_exporter"/>Node Exporter<text:bookmark-end text:name="__RefHeading___node_exporter_20"/><text:bookmark-end text:name="node_exporter"/></text:h>
      <text:h text:style-name="Heading_20_4" text:outline-level="4"><text:bookmark-start text:name="__RefHeading___install_21"/><text:bookmark-start text:name="install2"/>Install<text:bookmark-end text:name="__RefHeading___install_21"/><text:bookmark-end text:name="install2"/></text:h>
      <text:p text:style-name="Preformatted_20_Text"> curl -s https://api.github.com/repos/prometheus/node_exporter/releases/latest \<text:line-break/><text:s text:c="2"/>| grep browser_download_url \<text:line-break/><text:s text:c="2"/>| grep linux-amd64 \<text:line-break/><text:s text:c="2"/>| cut -d '"' -f 4 \<text:line-break/><text:s text:c="2"/>| wget -qi -<text:line-break/> tar xzf node_exporter-0.18.1.linux-amd64.tar.gz<text:line-break/> cd node_exporter-0.18.1.linux-amd64/<text:line-break/> sudo cp node_exporter /usr/local/bin/</text:p>
      <text:h text:style-name="Heading_20_4" text:outline-level="4"><text:bookmark-start text:name="__RefHeading___config_22"/><text:bookmark-start text:name="config1"/>Config<text:bookmark-end text:name="__RefHeading___config_22"/><text:bookmark-end text:name="config1"/></text:h>
      <text:p text:style-name="Preformatted_20_Text"> sudo nano /etc/systemd/system/node_exporter.service<text:line-break/> <text:line-break/> [Unit]<text:line-break/> Description=Node Exporter<text:line-break/> Wants=network-online.target<text:line-break/> After=network-online.target<text:line-break/> [Service]<text:line-break/> User=prometheus<text:line-break/> ExecStart=/usr/local/bin/node_exporter \<text:line-break/><text:s text:c="2"/>--collector.cpu \<text:line-break/><text:s text:c="2"/>--collector.diskstats \<text:line-break/><text:s text:c="2"/>--collector.filesystem \<text:line-break/><text:s text:c="2"/>--collector.loadavg \<text:line-break/><text:s text:c="2"/>--collector.meminfo \<text:line-break/><text:s text:c="2"/>--collector.filefd \<text:line-break/><text:s text:c="2"/>--collector.netdev \<text:line-break/><text:s text:c="2"/>--collector.stat \<text:line-break/><text:s text:c="2"/>--collector.netstat \<text:line-break/><text:s text:c="2"/>--collector.systemd \<text:line-break/><text:s text:c="2"/>--collector.uname \<text:line-break/><text:s text:c="2"/>--collector.vmstat \<text:line-break/><text:s text:c="2"/>--collector.time \<text:line-break/><text:s text:c="2"/>--collector.mdadm \<text:line-break/><text:s text:c="2"/>--collector.zfs \<text:line-break/><text:s text:c="2"/>--collector.tcpstat \<text:line-break/><text:s text:c="2"/>--collector.bonding \<text:line-break/><text:s text:c="2"/>--collector.hwmon \<text:line-break/><text:s text:c="2"/>--collector.arp \<text:line-break/><text:s text:c="2"/>--web.listen-address=:9100 \<text:line-break/><text:s text:c="2"/>--web.telemetry-path="/metrics" /etc/systemd/system/node_exporter.service<text:line-break/> [Install]<text:line-break/> WantedBy=default.target<text:line-break/> </text:p>
      <text:h text:style-name="Heading_20_4" text:outline-level="4"><text:bookmark-start text:name="__RefHeading___engage_23"/><text:bookmark-start text:name="engage"/>Engage<text:bookmark-end text:name="__RefHeading___engage_23"/><text:bookmark-end text:name="engage"/></text:h>
      <text:p text:style-name="Preformatted_20_Text"> sudo systemctl daemon-reload<text:line-break/> sudo systemctl enable node_exporter.service<text:line-break/> sudo systemctl start node_exporter.service</text:p>
      <text:h text:style-name="Heading_20_3" text:outline-level="3"><text:bookmark-start text:name="__RefHeading___wordpress_md.freifunk.net_24"/><text:bookmark-start text:name="wordpress_md.freifunk.net"/>Wordpress md.freifunk.net<text:bookmark-end text:name="__RefHeading___wordpress_md.freifunk.net_24"/><text:bookmark-end text:name="wordpress_md.freifunk.net"/></text:h>
      <text:p text:style-name="Text_20_body">tbd</text:p>
      <text:p text:style-name="Text_20_body">Docker-Container:</text:p>
      <text:list text:style-name="List_20_1" text:continue-numbering="false">
        <text:list-item>
          <text:p text:style-name="List_20_1_Content_First"> ffmd_wordpress</text:p>
        </text:list-item>
        <text:list-item>
          <text:p text:style-name="List_20_1_Content_Last"> ffmd_mariadb</text:p>
        </text:list-item>
      </text:list>
      <text:line-break/>
      <text:h text:style-name="Heading_20_4" text:outline-level="4"><text:bookmark-start text:name="__RefHeading___migration_25"/><text:bookmark-start text:name="migration"/>Migration<text:bookmark-end text:name="__RefHeading___migration_25"/><text:bookmark-end text:name="migration"/></text:h>
      <text:h text:style-name="Heading_20_5" text:outline-level="5"><text:bookmark-start text:name="__RefHeading___backup_config_26"/><text:bookmark-start text:name="backup_config"/>Backup Config<text:bookmark-end text:name="__RefHeading___backup_config_26"/><text:bookmark-end text:name="backup_config"/></text:h>
      <text:p text:style-name="Text_20_body">Archiv vom gesamten WP Content</text:p>
      <text:p text:style-name="Preformatted_20_Text">tar -czf /tmp/website.`date +%Y%m%d-%H%M%S`.tar.gz website</text:p>
      <text:p text:style-name="Text_20_body">Datenbank dump</text:p>
      <text:p text:style-name="Preformatted_20_Text">mysqldump --databases website -u website -p &gt; /tmp/wordpress.sql</text:p>
      <text:p text:style-name="Text_20_body">Übertragen der Daten auf den neuen Sever
⇒
Wordpress SQL Dump in das Verzeichnis initdb.d</text:p>
      <text:p text:style-name="Preformatted_20_Text">mkdir -pv /var/www/example.com/database/initdb.d<text:line-break/>cd /var/www/example.com/database/initdb.d</text:p>
      <text:p text:style-name="Text_20_body">Wordpress Content in das Verzeichnis srv entpacken</text:p>
      <text:p text:style-name="Preformatted_20_Text"> <text:line-break/>mkdir -pv /var/www/example.com/src<text:line-break/></text:p>
      <text:p text:style-name="Text_20_body">Docker-compose in <text:span text:style-name="Source_20_Text">/var/www/md.freifunk.net</text:span></text:p>
      <text:h text:style-name="Heading_20_4" text:outline-level="4"><text:bookmark-start text:name="__RefHeading___docker_compose.yaml_27"/><text:bookmark-start text:name="docker_compose.yaml"/>docker_compose.yaml<text:bookmark-end text:name="__RefHeading___docker_compose.yaml_27"/><text:bookmark-end text:name="docker_compose.yaml"/></text:h>
      <text:p text:style-name="Preformatted_20_Text">version: '3'<text:line-break/><text:line-break/>networks:<text:line-break/><text:s text:c="2"/>frontend:<text:line-break/><text:s text:c="2"/>backend:<text:line-break/><text:line-break/>services:<text:line-break/><text:s text:c="2"/>wordpress_db:<text:line-break/><text:s text:c="4"/>image: mariadb:latest<text:line-break/><text:s text:c="4"/>container_name: ffmd_mariadb<text:line-break/><text:s text:c="4"/>volumes:<text:line-break/><text:s text:c="6"/>- ./database/data:/var/lib/mysql<text:line-break/><text:s text:c="6"/>- ./database/initdb.d:/docker-entrypoint-initdb.d<text:line-break/><text:s text:c="4"/>restart: unless-stopped<text:line-break/><text:s text:c="4"/>networks:<text:line-break/><text:s text:c="6"/>- backend<text:line-break/><text:s text:c="4"/>environment:<text:line-break/><text:s text:c="6"/>MYSQL_ROOT_PASSWORD: **secret**<text:line-break/><text:s text:c="6"/>MYSQL_DATABASE: **DB_Name**<text:line-break/><text:s text:c="6"/>MYSQL_USER: **user**<text:line-break/><text:s text:c="6"/>MYSQL_PASSWORD: **secret**<text:line-break/><text:s text:c="2"/>wordpress:<text:line-break/><text:s text:c="4"/>depends_on:<text:line-break/><text:s text:c="6"/>- wordpress_db<text:line-break/><text:s text:c="4"/>image: wordpress:latest<text:line-break/><text:s text:c="4"/>restart: unless-stopped<text:line-break/><text:s text:c="4"/>container_name: ffmd_wordpress<text:line-break/><text:s text:c="4"/>networks:<text:line-break/><text:s text:c="6"/>- backend<text:line-break/><text:s text:c="6"/>- frontend<text:line-break/><text:s text:c="4"/>ports:<text:line-break/><text:s text:c="6"/>- "1234:80"<text:line-break/><text:s text:c="4"/>environment:<text:line-break/><text:s text:c="7"/>WORDPRESS_DB_HOST: wordpress_db:3306<text:line-break/><text:s text:c="7"/>WORDPRESS_DB_USER: **user**<text:line-break/><text:s text:c="7"/>WORDPRESS_DB_PASSWORD: **secret**<text:s text:c="2"/><text:line-break/><text:s text:c="7"/>WORDPRESS_DB_NAME: **db_namen**<text:line-break/><text:s text:c="7"/>restart: unless-stopped<text:line-break/><text:s text:c="4"/>links:<text:line-break/><text:s text:c="6"/>- wordpress_db:mariadb<text:line-break/><text:s text:c="4"/>volumes:<text:line-break/><text:s text:c="6"/>- ./src:/var/www/html</text:p>
      <text:p text:style-name="Text_20_body">starten der </text:p>
      <text:p text:style-name="Preformatted_20_Text">docker-compose up -d</text:p>
      <text:p text:style-name="Text_20_body">Apache / Ngingx Config erstellen</text:p>
      <text:p text:style-name="Horizontal_20_Line"/>
      <text:p text:style-name="Text_20_body">apache config</text:p>
      <text:p text:style-name="Preformatted_20_Text">VirtualHost *:80&gt;<text:line-break/><text:s text:c="8"/>ServerAdmin kontakt@md.freifunk.net<text:line-break/><text:s text:c="8"/>ServerName web.md.freifunk.net<text:line-break/><text:s text:c="8"/>ServerAlias web.md.freifunk.net<text:line-break/><text:s text:c="8"/>ErrorLog /var/log/apache2/web.md.freifunk.net-error.log<text:line-break/><text:s text:c="8"/>CustomLog /var/log/apache2/web.md.freifunk.net-access.log common<text:line-break/><text:line-break/><text:s text:c="8"/>Redirect / https://md.freifunk.net/<text:line-break/>&lt;/VirtualHost&gt;<text:line-break/><text:line-break/><text:line-break/>&lt;VirtualHost *:443&gt;<text:line-break/><text:s text:c="8"/>ServerAdmin kontakt@md.freifunk.net<text:line-break/><text:s text:c="8"/>ServerName web.md.freifunk.net<text:line-break/><text:s text:c="8"/>ServerAlias web.md.freifunk.net<text:line-break/><text:s text:c="8"/>ErrorLog /var/log/apache2/web.md.freifunk.net-error.log<text:line-break/><text:s text:c="8"/>CustomLog /var/log/apache2/web.md.freifunk.net-access.log common<text:line-break/><text:line-break/><text:s text:c="8"/>SSLEngine on<text:line-break/><text:s text:c="8"/>SetEnvIf User-Agent ".*MSIE.*" nokeepalive ssl-unclean-shutdown<text:line-break/><text:s text:c="8"/>SSLCertificateFile **<text:line-break/><text:s text:c="8"/>SSLCertificateKeyFile **<text:line-break/><text:s text:c="8"/>SSLCertificateChainFile **<text:line-break/><text:line-break/><text:line-break/><text:s text:c="8"/>Redirect / https://md.freifunk.net/<text:line-break/>&lt;/VirtualHost&gt;<text:line-break/></text:p>
      <text:h text:style-name="Heading_20_2" text:outline-level="2"><text:bookmark-start text:name="__RefHeading___changelog_28"/><text:bookmark-start text:name="changelog"/>Changelog<text:bookmark-end text:name="__RefHeading___changelog_28"/><text:bookmark-end text:name="changelog"/></text:h>
      <text:list text:style-name="List_20_1" text:continue-numbering="false">
        <text:list-item>
          <text:p text:style-name="List_20_1_Content_First"> bind-ffmd als Ipv6-Docker-Container aufgesetzt, siehe <text:a xlink:type="simple" xlink:href="https://redmine.n39.eu/issues/13" text:style-name="Internet_20_link" text:visited-style-name="Visited_20_Internet_20_Link">#13</text:a></text:p>
        </text:list-item>
        <text:list-item>
          <text:p text:style-name="List_20_1_Content"> Update auf Debian 10.4  — <text:span text:style-name="Emphasis"><text:a xlink:type="simple" xlink:href="mailto:tux@netz39.de" text:style-name="Internet_20_link" text:visited-style-name="Visited_20_Internet_20_Link">Stefan Haun</text:a> 2020-05-10 13:15</text:span></text:p>
        </text:list-item>
        <text:list-item>
          <text:p text:style-name="List_20_1_Content"> md.freifunk.net wird jetzt vom Wordpress-Container auf diesem Host ausgeliefert  — <text:span text:style-name="Emphasis"><text:a xlink:type="simple" xlink:href="mailto:tux@netz39.de" text:style-name="Internet_20_link" text:visited-style-name="Visited_20_Internet_20_Link">Stefan Haun</text:a> 2020-06-12 22:01</text:span></text:p>
        </text:list-item>
        <text:list-item>
          <text:p text:style-name="List_20_1_Content_Last"> Updaze auf Debian 10.8 —<text:span text:style-name="Emphasis"><text:a xlink:type="simple" xlink:href="mailto:kwasit@netz39.de" text:style-name="Internet_20_link" text:visited-style-name="Visited_20_Internet_20_Link">Kwasir</text:a> 2021-02-10 21:00</text:span></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4T04::09:17</meta:creation-date>
    <dc:creator>Generated</dc:creator>
    <dc:date>2026-09-14T04::09:17</dc:date>
    <dc:language>en-US</dc:language>
    <meta:editing-cycles>1</meta:editing-cycles>
    <meta:editing-duration>PT0S</meta:editing-duration>
    <dc:title>freifunk:server:web</dc:title>
  </office:meta>
</office:document-meta>
</file>