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d94142961e7499349aef1f0edb01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illumination"/><text:bookmark-start text:name="__RefHeading___illumination_1"/><text:bookmark-start text:name="illumination"/>Illumination<text:bookmark-end text:name="__RefHeading___illumination_1"/><text:bookmark-end text:name="illumination"/></text:h>
      <text:h text:style-name="Heading_20_3" text:outline-level="3"><text:bookmark-start text:name="__RefHeading___projektinfo_2"/><text:bookmark-start text:name="projektinfo"/>Projektinfo<text:bookmark-end text:name="__RefHeading___projektinfo_2"/><text:bookmark-end text:name="projektinfo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 <text:a xlink:type="simple" xlink:href="https://wiki.netz39.de/user:meye" text:style-name="Internet_20_link" text:visited-style-name="Visited_20_Internet_20_Link">meye</text:a></text:p>
        </text:list-item>
        <text:list-item>
          <text:p text:style-name="List_20_1_Content"><text:span text:style-name=""> Unterstützer</text:span></text:p>
          <text:line-break/>
          <text:p text:style-name="List_20_1_Content_Last"> <text:a xlink:type="simple" xlink:href="https://wiki.netz39.de/user:frank" text:style-name="Internet_20_link" text:visited-style-name="Visited_20_Internet_20_Link">frank</text:a>, <text:a xlink:type="simple" xlink:href="https://wiki.netz39.de/user:lespocky" text:style-name="Internet_20_link" text:visited-style-name="Visited_20_Internet_20_Link">lespocky</text:a>, <text:a xlink:type="simple" xlink:href="https://wiki.netz39.de/user:eriu" text:style-name="Internet_20_link" text:visited-style-name="Visited_20_Internet_20_Link">eriu</text:a></text:p>
        </text:list-item>
      </text:list>
      <text:line-break/>
      <text:h text:style-name="Heading_20_2" text:outline-level="2"><text:bookmark-start text:name="__RefHeading___vorschlaege_3"/><text:bookmark-start text:name="vorschlaege"/>Vorschläge<text:bookmark-end text:name="__RefHeading___vorschlaege_3"/><text:bookmark-end text:name="vorschlaege"/></text:h>
      <text:list text:style-name="List_20_1" text:continue-numbering="false">
        <text:list-item>
          <text:p text:style-name="List_20_1_Content_First"> <text:a xlink:type="simple" xlink:href="http://thecolorofthin.gs/post/25415779978/the-aurora-led-wall-a-4-foot-by-8-foot" text:style-name="Internet_20_link" text:visited-style-name="Visited_20_Internet_20_Link"> LED Wand, via iPad Steuerbar</text:a> (32x17 matrix,544 addressable RGB LED)</text:p>
        </text:list-item>
        <text:list-item>
          <text:p text:style-name="List_20_1_Content"> [Eriu] weiteres Beispiel <text:a xlink:type="simple" xlink:href="http://www.danielandrade.net/project/open-hardware-moodlamp/" text:style-name="Internet_20_link" text:visited-style-name="Visited_20_Internet_20_Link">open-hardware-moodlamp</text:a></text:p>
        </text:list-item>
        <text:list-item>
          <text:p text:style-name="List_20_1_Content"> [Eriu] tolles RGB Board aus Mannheim <text:a xlink:type="simple" xlink:href="http://fullcircle.ccc-mannheim.de/?id=blog" text:style-name="Internet_20_link" text:visited-style-name="Visited_20_Internet_20_Link">Blog</text:a><text:a xlink:type="simple" xlink:href="http://circle.ccc-mannheim.de/mediawiki/index.php/Hauptseite" text:style-name="Internet_20_link" text:visited-style-name="Visited_20_Internet_20_Link">Wiki</text:a></text:p>
        </text:list-item>
        <text:list-item>
          <text:p text:style-name="List_20_1_Content"> [Eriu] <text:a xlink:type="simple" xlink:href="https://www.hackerspace-bamberg.de/DMX_Lighting" text:style-name="Internet_20_link" text:visited-style-name="Visited_20_Internet_20_Link">DMX angesteuerte RGB LEDs</text:a></text:p>
          <text:list text:style-name="List_20_1">
            <text:list-item>
              <text:p text:style-name="List_20_1_Content_Last"> auch: <text:a xlink:type="simple" xlink:href="https://twitter.com/b4ckspace_log/status/638089905026019330" text:style-name="Internet_20_link" text:visited-style-name="Visited_20_Internet_20_Link">https://twitter.com/b4ckspace_log/status/638089905026019330</text:a></text:p>
            </text:list-item>
          </text:list>
        </text:list-item>
      </text:list>
      <text:line-break/>
      <text:h text:style-name="Heading_20_2" text:outline-level="2"><text:bookmark-start text:name="__RefHeading___led-beleuchtung_fuer_lounge_tux_4"/><text:bookmark-start text:name="led-beleuchtung_fuer_lounge_tux"/>LED-Beleuchtung für Lounge (Tux)<text:bookmark-end text:name="__RefHeading___led-beleuchtung_fuer_lounge_tux_4"/><text:bookmark-end text:name="led-beleuchtung_fuer_lounge_tux"/></text:h>
      <text:list text:style-name="List_20_1" text:continue-numbering="false">
        <text:list-item>
          <text:p text:style-name="List_20_1_Content_First"> Idee: Power-LED-Module für die Lounge-Beleuchtung</text:p>
        </text:list-item>
        <text:list-item>
          <text:p text:style-name="List_20_1_Content"> <text:a xlink:type="simple" xlink:href="https://github.com/penguineer/LEDillumination" text:style-name="Internet_20_link" text:visited-style-name="Visited_20_Internet_20_Link">Notizen und Dokumente auf github</text:a></text:p>
        </text:list-item>
        <text:list-item>
          <text:p text:style-name="List_20_1_Content"> z.B. (Reichelt)</text:p>
          <text:list text:style-name="List_20_1">
            <text:list-item>
              <text:p text:style-name="List_20_1_Content"> <text:a xlink:type="simple" xlink:href="http://www.reichelt.de/index.html?ARTICLE=96866" text:style-name="Internet_20_link" text:visited-style-name="Visited_20_Internet_20_Link">LED H5WMF WWS</text:a> u.ä.</text:p>
            </text:list-item>
            <text:list-item>
              <text:p text:style-name="List_20_1_Content"> dazu passende Treibermodule</text:p>
              <text:list text:style-name="List_20_1">
                <text:list-item>
                  <text:p text:style-name="List_20_1_Content"> LED-Treiber z.B: <text:a xlink:type="simple" xlink:href="http://www.reichelt.de/ICs-BA-BCR-/BCR-450/3/index.html?ARTICLE=114329" text:style-name="Internet_20_link" text:visited-style-name="Visited_20_Internet_20_Link">BCR 450</text:a></text:p>
                </text:list-item>
                <text:list-item>
                  <text:p text:style-name="List_20_1_Content"> passender Transistor</text:p>
                </text:list-item>
              </text:list>
            </text:list-item>
            <text:list-item>
              <text:p text:style-name="List_20_1_Content_Last"> Ansteuerung über LAN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Stand 2012-12-20</text:p>
          <text:list text:style-name="List_20_1">
            <text:list-item>
              <text:p text:style-name="List_20_1_Content"> eine Auswahl LEDs sind bestellt</text:p>
            </text:list-item>
            <text:list-item>
              <text:p text:style-name="List_20_1_Content"> LED-Treiber (BCR 450) und Transistor sind bestellt</text:p>
            </text:list-item>
            <text:list-item>
              <text:p text:style-name="List_20_1_Content_Last"> nächste Schritte: Grundaufbau Ansteuerung und Tests zur Wärmeentwicklung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www.cree.com/LED-Components-and-Modules/Products/XLamp/Discrete-Directional/XLamp-XPL" text:style-name="Internet_20_link" text:visited-style-name="Visited_20_Internet_20_Link">http://www.cree.com/LED-Components-and-Modules/Products/XLamp/Discrete-Directional/XLamp-XPL</text:a></text:p>
        </text:list-item>
        <text:list-item>
          <text:p text:style-name="List_20_1_Content_Last"> <text:a xlink:type="simple" xlink:href="http://hackaday.com/2015/07/31/hackaday-prize-entry-10-watt-individually-addressable-rgb-leds/" text:style-name="Internet_20_link" text:visited-style-name="Visited_20_Internet_20_Link">http://hackaday.com/2015/07/31/hackaday-prize-entry-10-watt-individually-addressable-rgb-leds/</text:a></text:p>
        </text:list-item>
      </text:list>
      <text:line-break/>
      <text:h text:style-name="Heading_20_2" text:outline-level="2"><text:bookmark-start text:name="__RefHeading___aussenwandleuchte_5"/><text:bookmark-start text:name="aussenwandleuchte"/>Außenwandleuchte<text:bookmark-end text:name="__RefHeading___aussenwandleuchte_5"/><text:bookmark-end text:name="aussenwandleuchte"/></text:h>
      <text:list text:style-name="List_20_1" text:continue-numbering="false">
        <text:list-item>
          <text:p text:style-name="List_20_1_Content_First"> Zuständig: Tux</text:p>
        </text:list-item>
        <text:list-item>
          <text:p text:style-name="List_20_1_Content"> Hintergrund: Beim <text:span text:style-name="Emphasis">Café Central</text:span> sieht man an der eingeschalteten Außenleuchte wunderbar, dass der Laden offen ist. So etwas möchte ich für den Space auch haben. :)</text:p>
        </text:list-item>
        <text:list-item>
          <text:p text:style-name="List_20_1_Content"> Offene Frage: Welche Farbe soll die Leuchte haben? (Möglichst so, dass man sie aus der allg. Beleuchtung der Straße heraus erkennt und nicht mit dem Central verwechselt.)</text:p>
        </text:list-item>
        <text:list-item>
          <text:p text:style-name="List_20_1_Content"> Anforderungen</text:p>
          <text:list text:style-name="List_20_1">
            <text:list-item>
              <text:p text:style-name="List_20_1_Content"> Zustand (an/aus) gut sichtbar und unterscheidbar</text:p>
            </text:list-item>
            <text:list-item>
              <text:p text:style-name="List_20_1_Content"> auch von der Seite einsehbar</text:p>
            </text:list-item>
            <text:list-item>
              <text:p text:style-name="List_20_1_Content"> nicht zu teuer, da die Lampe außen hängt (50€ Obergrenze)</text:p>
            </text:list-item>
            <text:list-item>
              <text:p text:style-name="List_20_1_Content_Last"> Lichtfarbe muss sich anpassen lassen (nicht zwingend nativ, aber durch einfache Anpassungen)</text:p>
            </text:list-item>
          </text:list>
        </text:list-item>
      </text:list>
      <text:line-break/>
      <text:p text:style-name="Text_20_body">Umsetzung:</text:p>
      <text:list text:style-name="List_20_1" text:continue-numbering="false">
        <text:list-item>
          <text:p text:style-name="List_20_1_Content_First"> <text:a xlink:type="simple" xlink:href="http://www.amazon.de/Au%C3%9Fenwandleuchte-Au%C3%9Fenwandlampe-Au%C3%9Fenleuchte-Energiesparlampe-Bewegungsmelder/dp/B004PI8PSM/" text:style-name="Internet_20_link" text:visited-style-name="Visited_20_Internet_20_Link">http://www.amazon.de/Au%C3%9Fenwandleuchte-Au%C3%9Fenwandlampe-Au%C3%9Fenleuchte-Energiesparlampe-Bewegungsmelder/dp/B004PI8PSM/</text:a></text:p>
        </text:list-item>
        <text:list-item>
          <text:p text:style-name="List_20_1_Content"> <text:a xlink:type="simple" xlink:href="http://www.amazon.de/Brilliant-ESL-Spirale-blau-90660A03/dp/B0037PSCLY/" text:style-name="Internet_20_link" text:visited-style-name="Visited_20_Internet_20_Link">http://www.amazon.de/Brilliant-ESL-Spirale-blau-90660A03/dp/B0037PSCLY/</text:a></text:p>
        </text:list-item>
        <text:list-item>
          <text:p text:style-name="List_20_1_Content"> <text:a xlink:type="simple" xlink:href="https://github.com/netz39/space_notification" text:style-name="Internet_20_link" text:visited-style-name="Visited_20_Internet_20_Link">https://github.com/netz39/space_notification</text:a> enthält die Pläne für die Steuerung der Außenlampe</text:p>
          <text:list text:style-name="List_20_1">
            <text:list-item>
              <text:p text:style-name="List_20_1_Content_Last"> Beim Aufschließen des Space wird die Außenlampe eingeschaltet und leuchtet blau.</text:p>
            </text:list-item>
          </text:list>
        </text:list-item>
      </text:list>
      <text:line-break/>
      <text:h text:style-name="Heading_20_2" text:outline-level="2"><text:bookmark-start text:name="__RefHeading___schild_6"/><text:bookmark-start text:name="schild"/>Schild<text:bookmark-end text:name="__RefHeading___schild_6"/><text:bookmark-end text:name="schild"/></text:h>
      <text:list text:style-name="List_20_1" text:continue-numbering="false">
        <text:list-item>
          <text:p text:style-name="LastListParagraph_List_20_1_Content_First"> → siehe <text:a xlink:type="simple" xlink:href="https://wiki.netz39.de/projects:2014:schild" text:style-name="Internet_20_link" text:visited-style-name="Visited_20_Internet_20_Link">projects:2014:schild</text:a></text:p>
        </text:list-item>
      </text:list>
      <text:line-break/>
      <text:h text:style-name="Heading_20_2" text:outline-level="2"><text:bookmark-start text:name="__RefHeading___red_alert_beleuchtung_7"/><text:bookmark-start text:name="red_alert_beleuchtung"/>Red Alert Beleuchtung<text:bookmark-end text:name="__RefHeading___red_alert_beleuchtung_7"/><text:bookmark-end text:name="red_alert_beleuchtung"/></text:h>
      <text:p text:style-name="Text_20_body">Idee ist ungefähr in Hüfthöhe eine umlaufende Beleuchtung zu installieren als Mood-Light, Star-Trek-Alarmsignal-Lampe whatever. Das ganze soll mit RGB-LEDs realisiert werden und wenn möglich kompatibel zu DMX (auf RS485 aufbauender Bus aus der Bühnentechnik) sein. Entsprechende Module mit handelsüblichen Tranceivern und Mikrocontrollern zu bauen, ist möglich: <text:a xlink:type="simple" xlink:href="http://www.hoelscher-hi.de/hendrik/light/dmxled.htm" text:style-name="Internet_20_link" text:visited-style-name="Visited_20_Internet_20_Link">http://www.hoelscher-hi.de/hendrik/light/dmxled.htm</text:a></text:p>
      <text:p text:style-name="Text_20_body">Wenn man es in die Ecke zwischen Wand und Decke installiert, könnte man es auch als Lounge-Beleuchtung (s.o.) benutzen.</text:p>
      <text:h text:style-name="Heading_20_2" text:outline-level="2"><text:bookmark-start text:name="__RefHeading___segment_box_8"/><text:bookmark-start text:name="segment_box"/>24 Segment Box<text:bookmark-end text:name="__RefHeading___segment_box_8"/><text:bookmark-end text:name="segment_box"/></text:h>
      <text:p text:style-name="Text_20_body"><draw:frame draw:style-name="media" draw:name="0" text:anchor-type="as-char" draw:z-index="0" svg:width="1.5875cm" svg:height="1.5875cm"><draw:image xlink:href="Pictures/c9d94142961e7499349aef1f0edb0122.png" xlink:type="simple" xlink:show="embed" xlink:actuate="onLoad"/></draw:frame> Kiste bauen, 24 RGB-LEDs rein und dann mattiertes Plexiglas davor, geschickt anordnen und dann kann das sonstwas anzeigen …</text:p>
      <text:h text:style-name="Heading_20_2" text:outline-level="2"><text:bookmark-start text:name="__RefHeading___links_9"/><text:bookmark-start text:name="links"/>Links<text:bookmark-end text:name="__RefHeading___links_9"/><text:bookmark-end text:name="links"/></text:h>
      <text:list text:style-name="List_20_1" text:continue-numbering="false">
        <text:list-item>
          <text:p text:style-name="List_20_1_Content_First"> <text:a xlink:type="simple" xlink:href="https://www.mikrocontroller.net/articles/LED-Matrix" text:style-name="Internet_20_link" text:visited-style-name="Visited_20_Internet_20_Link">LED-Matrix (mikrocontroller.net)</text:a></text:p>
        </text:list-item>
        <text:list-item>
          <text:p text:style-name="List_20_1_Content"> Arbeitspad <text:a xlink:type="simple" xlink:href="https://pad.n39.eu/p/beleuchtung" text:style-name="Internet_20_link" text:visited-style-name="Visited_20_Internet_20_Link">https://pad.n39.eu/p/beleuchtung</text:a></text:p>
        </text:list-item>
        <text:list-item>
          <text:p text:style-name="List_20_1_Content"> <text:a xlink:type="simple" xlink:href="http://acab.muc.ccc.de/" text:style-name="Internet_20_link" text:visited-style-name="Visited_20_Internet_20_Link">http://acab.muc.ccc.de/</text:a></text:p>
        </text:list-item>
        <text:list-item>
          <text:p text:style-name="List_20_1_Content"> <text:a xlink:type="simple" xlink:href="http://hackaday.com/2015/10/03/a-thousand-led-lights-for-your-room/" text:style-name="Internet_20_link" text:visited-style-name="Visited_20_Internet_20_Link">http://hackaday.com/2015/10/03/a-thousand-led-lights-for-your-room/</text:a></text:p>
        </text:list-item>
        <text:list-item>
          <text:p text:style-name="List_20_1_Content_Last"> …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1:05</meta:creation-date>
    <dc:creator>Generated</dc:creator>
    <dc:date>2026-08-15T00::11:05</dc:date>
    <dc:language>en-US</dc:language>
    <meta:editing-cycles>1</meta:editing-cycles>
    <meta:editing-duration>PT0S</meta:editing-duration>
    <dc:title>projects:2012:illumination</dc:title>
  </office:meta>
</office:document-meta>
</file>