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7fe3c4beb080748a36e3417f02d11d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2012:location"/><text:bookmark-start text:name="__RefHeading___raeumlichkeiten_1"/><text:bookmark-start text:name="raeumlichkeiten"/>Räumlichkeiten<text:bookmark-end text:name="__RefHeading___raeumlichkeiten_1"/><text:bookmark-end text:name="raeumlichkeiten"/></text:h>
      <text:p text:style-name="Text_20_body">Auf dieser Seite können Informationen und Vorschläge zu möglichen Räumlichkeiten gesammelt werden. Am besten einen Abschnitt pro Räumlichkeit anlegen. Diskussion ggf. auf der Mailingliste.</text:p>
      <text:p text:style-name="Text_20_body">Andere HS besuchen? → <text:a xlink:type="simple" xlink:href="https://wiki.netz39.de/resources:neighboring_clubs:neighboring_clubs" text:style-name="Internet_20_link" text:visited-style-name="Visited_20_Internet_20_Link"> benachbarte Spaces</text:a></text:p>
      <text:h text:style-name="Heading_20_2" text:outline-level="2"><text:bookmark-start text:name="__RefHeading___haushalten_2"/><text:bookmark-start text:name="haushalten"/>HausHalten<text:bookmark-end text:name="__RefHeading___haushalten_2"/><text:bookmark-end text:name="haushalten"/></text:h>
      <text:list text:style-name="List_20_1" text:continue-numbering="false">
        <text:list-item>
          <text:p text:style-name="List_20_1_Content_First"> <text:a xlink:type="simple" xlink:href="http://haushalten-md.de/waechterhaeuser/projekte-in-magdeburg" text:style-name="Internet_20_link" text:visited-style-name="Visited_20_Internet_20_Link">HausHalten Magdeburg e.V.</text:a></text:p>
        </text:list-item>
        <text:list-item>
          <text:p text:style-name="List_20_1_Content"> Nicht erkennbar, wie aktuell die Präsenz ist. Wirk eher unvollständig und verwaist.</text:p>
        </text:list-item>
        <text:list-item>
          <text:p text:style-name="List_20_1_Content"> [tux] haben wir vor ca. einem Jahr schonmal erfolglos angeschaut </text:p>
          <text:list text:style-name="List_20_1">
            <text:list-item>
              <text:p text:style-name="List_20_1_Content"> z.B. das Piratenhaus</text:p>
            </text:list-item>
            <text:list-item>
              <text:p text:style-name="List_20_1_Content_Last"> ein Aspekt, der hierbei aufgefallen ist: wir müssen zwischen Instandsetzungskosten &amp; garantierter Aufenthaltsdauer und Mietkosten für ein saniertes Objekt abwägen. Wenn wir ein Wächterhaus hinreichend sanieren und dann in 3-4 Jahren raus müssen, hätten wir auch mieten können.</text:p>
            </text:list-item>
          </text:list>
        </text:list-item>
      </text:list>
      <text:line-break/>
      <text:h text:style-name="Heading_20_2" text:outline-level="2"><text:bookmark-start text:name="__RefHeading___stadt_magdeburg_3"/><text:bookmark-start text:name="stadt_magdeburg"/>Stadt Magdeburg<text:bookmark-end text:name="__RefHeading___stadt_magdeburg_3"/><text:bookmark-end text:name="stadt_magdeburg"/></text:h>
      <text:list text:style-name="List_20_1" text:continue-numbering="false">
        <text:list-item>
          <text:p text:style-name="LastListParagraph_List_20_1_Content_First"> <text:a xlink:type="simple" xlink:href="http://www.magdeburg.de/B%C3%BCrger/Planen_Bauen/St%C3%A4dtische_Liegenschaften/" text:style-name="Internet_20_link" text:visited-style-name="Visited_20_Internet_20_Link">magdeburg.de - Städtische Liegenschaften</text:a></text:p>
        </text:list-item>
      </text:list>
      <text:line-break/>
      <text:list text:style-name="List_20_1" text:continue-numbering="false">
        <text:list-item>
          <text:p text:style-name="List_20_1_Content_First"> Bei der Stadt direkt nach vermietbaren Immobilien fragen</text:p>
        </text:list-item>
        <text:list-item>
          <text:p text:style-name="List_20_1_Content"> Zusammen mit Förderung?</text:p>
        </text:list-item>
        <text:list-item>
          <text:p text:style-name="List_20_1_Content"> Seit Jahren ungenutzte Objekte</text:p>
          <text:list text:style-name="List_20_1">
            <text:list-item>
              <text:p text:style-name="List_20_1_Content"> Meist mit hohem Instandsetzungsaufwand</text:p>
            </text:list-item>
            <text:list-item>
              <text:p text:style-name="List_20_1_Content"> Aus gutem Grund ungenutzt: schlecht Erreichbar, ungenügende Infrastruktur</text:p>
            </text:list-item>
          </text:list>
        </text:list-item>
        <text:list-item>
          <text:p text:style-name="List_20_1_Content"> Träger der Stadt mit freien Kapazitäten?</text:p>
        </text:list-item>
        <text:list-item>
          <text:p text:style-name="List_20_1_Content"> Jugendhäuser mit freien Räumen</text:p>
          <text:list text:style-name="List_20_1">
            <text:list-item>
              <text:p text:style-name="List_20_1_Content_Last"> 24/7/365 Zugang</text:p>
            </text:list-item>
          </text:list>
        </text:list-item>
      </text:list>
      <text:line-break/>
      <text:h text:style-name="Heading_20_2" text:outline-level="2"><text:bookmark-start text:name="__RefHeading___technikmuseum_magdeburg_4"/><text:bookmark-start text:name="technikmuseum_magdeburg"/>Technikmuseum Magdeburg<text:bookmark-end text:name="__RefHeading___technikmuseum_magdeburg_4"/><text:bookmark-end text:name="technikmuseum_magdeburg"/></text:h>
      <text:list text:style-name="List_20_1" text:continue-numbering="false">
        <text:list-item>
          <text:p text:style-name="LastListParagraph_List_20_1_Content_First"> <text:a xlink:type="simple" xlink:href="http://www.technikmuseum-magdeburg.de" text:style-name="Internet_20_link" text:visited-style-name="Visited_20_Internet_20_Link">technikmuseum-magdeburg.de</text:a></text:p>
        </text:list-item>
      </text:list>
      <text:line-break/>
      <text:list text:style-name="List_20_1" text:continue-numbering="false">
        <text:list-item>
          <text:p text:style-name="List_20_1_Content_First"> Hat es Leerstand?</text:p>
        </text:list-item>
        <text:list-item>
          <text:p text:style-name="List_20_1_Content_Last"> Kooperation?</text:p>
        </text:list-item>
      </text:list>
      <text:line-break/>
      <text:h text:style-name="Heading_20_2" text:outline-level="2"><text:bookmark-start text:name="__RefHeading___bundeseisenbahnvermoegen_5"/><text:bookmark-start text:name="bundeseisenbahnvermoegen"/>Bundeseisenbahnvermögen<text:bookmark-end text:name="__RefHeading___bundeseisenbahnvermoegen_5"/><text:bookmark-end text:name="bundeseisenbahnvermoegen"/></text:h>
      <text:list text:style-name="List_20_1" text:continue-numbering="false">
        <text:list-item>
          <text:p text:style-name="LastListParagraph_List_20_1_Content_First"> <text:a xlink:type="simple" xlink:href="http://partner.immowelt.de/bev-bund/include/ObjListe.asp?selgid=10815" text:style-name="Internet_20_link" text:visited-style-name="Visited_20_Internet_20_Link">partner.immowelt.de - Angebote Sachsen-Anhalt</text:a> (Aktuell keine vorhanden)</text:p>
        </text:list-item>
      </text:list>
      <text:line-break/>
      <text:h text:style-name="Heading_20_2" text:outline-level="2"><text:bookmark-start text:name="__RefHeading___immobilienportale_6"/><text:bookmark-start text:name="immobilienportale"/>Immobilienportale<text:bookmark-end text:name="__RefHeading___immobilienportale_6"/><text:bookmark-end text:name="immobilienportale"/></text:h>
      <text:list text:style-name="List_20_1" text:continue-numbering="false">
        <text:list-item>
          <text:p text:style-name="List_20_1_Content_First"> <text:a xlink:type="simple" xlink:href="http://www.immowelt.de/immobilien/immoliste.aspx?geoid=10815303000&amp;etype=6" text:style-name="Internet_20_link" text:visited-style-name="Visited_20_Internet_20_Link">immowelt.de - Hallen/Industrieflächen in Magdeburg</text:a></text:p>
          <text:list text:style-name="List_20_1">
            <text:list-item>
              <text:p text:style-name="List_20_1_Content"> <text:a xlink:type="simple" xlink:href="http://www.immowelt.de/immobilien/immodetail.aspx?id=25539075" text:style-name="Internet_20_link" text:visited-style-name="Visited_20_Internet_20_Link">http://www.immowelt.de/immobilien/immodetail.aspx?id=25539075</text:a></text:p>
              <text:list text:style-name="List_20_1">
                <text:list-item>
                  <text:p text:style-name="List_20_1_Content"> Nähe Moritzhof</text:p>
                </text:list-item>
                <text:list-item>
                  <text:p text:style-name="List_20_1_Content"> 61 qm für 176,90 € kalt, ca 370 € mit Nebenkosten</text:p>
                </text:list-item>
                <text:list-item>
                  <text:p text:style-name="List_20_1_Content"> Strom/INet und sanitäre Einrichtungen verfügbar?</text:p>
                </text:list-item>
                <text:list-item>
                  <text:p text:style-name="List_20_1_Content"> → Kabeldeutschland ist laut Website mit bis zu 100 Mbit verfügbar [Eriu]</text:p>
                </text:list-item>
              </text:list>
            </text:list-item>
            <text:list-item>
              <text:p text:style-name="List_20_1_Content"> <text:a xlink:type="simple" xlink:href="http://www.immowelt.de/immobilien/immodetail.aspx?id=25663247" text:style-name="Internet_20_link" text:visited-style-name="Visited_20_Internet_20_Link">http://www.immowelt.de/immobilien/immodetail.aspx?id=25663247</text:a></text:p>
              <text:list text:style-name="List_20_1">
                <text:list-item>
                  <text:p text:style-name="List_20_1_Content"> Nähe Moritzhof</text:p>
                </text:list-item>
                <text:list-item>
                  <text:p text:style-name="List_20_1_Content"> 55 qm für 165 € kalt, ca 320 € mit Nebenkosten</text:p>
                </text:list-item>
                <text:list-item>
                  <text:p text:style-name="List_20_1_Content"> im Gewerbepark</text:p>
                </text:list-item>
              </text:list>
            </text:list-item>
          </text:list>
        </text:list-item>
        <text:list-item>
          <text:p text:style-name="List_20_1_Content"> <text:a xlink:type="simple" xlink:href="http://www.immonet.de/sachsen-anhalt/magdeburg-halle-lager-produktion.html" text:style-name="Internet_20_link" text:visited-style-name="Visited_20_Internet_20_Link">immonet.de - Hallen in Magdeburg</text:a></text:p>
        </text:list-item>
        <text:list-item>
          <text:p text:style-name="List_20_1_Content"> <text:a xlink:type="simple" xlink:href="http://www.immobilienscout24.de/Suche/S-54T/Hallen-Produktion/Sachsen-Anhalt/Magdeburg/" text:style-name="Internet_20_link" text:visited-style-name="Visited_20_Internet_20_Link">immobilienscout24.de - Lagerhallen in Magdeburg</text:a></text:p>
          <text:list text:style-name="List_20_1">
            <text:list-item>
              <text:p text:style-name="List_20_1_Content"> <text:a xlink:type="simple" xlink:href="http://www.immobilienscout24.de/expose/62497453" text:style-name="Internet_20_link" text:visited-style-name="Visited_20_Internet_20_Link">http://www.immobilienscout24.de/expose/62497453</text:a></text:p>
              <text:list text:style-name="List_20_1">
                <text:list-item>
                  <text:p text:style-name="List_20_1_Content"> 60 qm</text:p>
                </text:list-item>
                <text:list-item>
                  <text:p text:style-name="List_20_1_Content"> sehr günstiger Preis (warm ca. 185 Euro)</text:p>
                </text:list-item>
                <text:list-item>
                  <text:p text:style-name="List_20_1_Content"> gibt es dort Internet?!</text:p>
                </text:list-item>
              </text:list>
            </text:list-item>
            <text:list-item>
              <text:p text:style-name="List_20_1_Content"> <text:a xlink:type="simple" xlink:href="http://www.immobilienscout24.de/expose/63560242" text:style-name="Internet_20_link" text:visited-style-name="Visited_20_Internet_20_Link">http://www.immobilienscout24.de/expose/63560242</text:a></text:p>
              <text:list text:style-name="List_20_1">
                <text:list-item>
                  <text:p text:style-name="List_20_1_Content"> Preis müssen wir anfragen</text:p>
                </text:list-item>
              </text:list>
            </text:list-item>
            <text:list-item>
              <text:p text:style-name="List_20_1_Content"> <text:span text:style-name="Strong_20_Emphasis"><text:a xlink:type="simple" xlink:href="http://www.immobilienscout24.de/expose/62555317" text:style-name="Internet_20_link" text:visited-style-name="Visited_20_Internet_20_Link">http://www.immobilienscout24.de/expose/62555317</text:a></text:span></text:p>
              <text:list text:style-name="List_20_1">
                <text:list-item>
                  <text:p text:style-name="List_20_1_Content"> <text:span text:style-name="Strong_20_Emphasis">Hasselnähe</text:span></text:p>
                </text:list-item>
                <text:list-item>
                  <text:p text:style-name="List_20_1_Content"> <text:span text:style-name="Strong_20_Emphasis">103 qm</text:span></text:p>
                </text:list-item>
                <text:list-item>
                  <text:p text:style-name="List_20_1_Content"> <text:span text:style-name="Strong_20_Emphasis">Miete:</text:span></text:p>
                  <text:list text:style-name="List_20_1">
                    <text:list-item>
                      <text:p text:style-name="List_20_1_Content"> <text:span text:style-name="Strong_20_Emphasis">100€ kalt die ersten 3 Monate, dann VB</text:span></text:p>
                    </text:list-item>
                    <text:list-item>
                      <text:p text:style-name="List_20_1_Content"> <text:span text:style-name="Strong_20_Emphasis">NK 	257,62 EUR pro Monat</text:span></text:p>
                    </text:list-item>
                  </text:list>
                </text:list-item>
              </text:list>
            </text:list-item>
            <text:list-item>
              <text:p text:style-name="List_20_1_Content"> <text:a xlink:type="simple" xlink:href="http://www.immobilienscout24.de/expose/50474248" text:style-name="Internet_20_link" text:visited-style-name="Visited_20_Internet_20_Link">http://www.immobilienscout24.de/expose/50474248</text:a></text:p>
              <text:list text:style-name="List_20_1">
                <text:list-item>
                  <text:p text:style-name="List_20_1_Content"> flexible Fläche ab 40qm für 5€/qm</text:p>
                </text:list-item>
                <text:list-item>
                  <text:p text:style-name="List_20_1_Content_Last"> <draw:frame draw:style-name="media" draw:name="0" text:anchor-type="as-char" draw:z-index="0" svg:width="2.6458333333333cm" style:rel-width="100%" svg:height="6.7665222772277cm" style:rel-height="scale"><draw:image xlink:href="Pictures/07fe3c4beb080748a36e3417f02d11d5.png" xlink:type="simple" xlink:show="embed" xlink:actuate="onLoad"/></draw:frame></text:p>
                </text:list-item>
              </text:list>
            </text:list-item>
          </text:list>
        </text:list-item>
      </text:list>
      <text:line-break/>
      <text:h text:style-name="Heading_20_2" text:outline-level="2"><text:bookmark-start text:name="__RefHeading___magdeburger_schlachthof_7"/><text:bookmark-start text:name="magdeburger_schlachthof"/>Magdeburger Schlachthof<text:bookmark-end text:name="__RefHeading___magdeburger_schlachthof_7"/><text:bookmark-end text:name="magdeburger_schlachthof"/></text:h>
      <text:list text:style-name="List_20_1" text:continue-numbering="false">
        <text:list-item>
          <text:p text:style-name="List_20_1_Content_First"> <text:a xlink:type="simple" xlink:href="http://de.wikipedia.org/wiki/Schlachthof_Magdeburg" text:style-name="Internet_20_link" text:visited-style-name="Visited_20_Internet_20_Link">wikipedia.org - Schlachthof Magdeburg</text:a></text:p>
        </text:list-item>
        <text:list-item>
          <text:p text:style-name="List_20_1_Content_Last"> <text:a xlink:type="simple" xlink:href="http://www.stuecksicht.de/html/schlachthof.html" text:style-name="Internet_20_link" text:visited-style-name="Visited_20_Internet_20_Link">Stückschicht.de - Der alte Schlachthof</text:a></text:p>
        </text:list-item>
      </text:list>
      <text:line-break/>
      <text:list text:style-name="List_20_1" text:continue-numbering="false">
        <text:list-item>
          <text:p text:style-name="List_20_1_Content_First"> Eigentümer ist: <text:span text:style-name="Emphasis">gewerbegrund Projektierungsgesellschaft mbH München</text:span></text:p>
        </text:list-item>
        <text:list-item>
          <text:p text:style-name="List_20_1_Content"> Gebiet zum Teil erschlossen. Kaufland, Bürohaus vorhanden. Lässt auf (benachbarte) Infrastruktur schließen.</text:p>
          <text:list text:style-name="List_20_1">
            <text:list-item>
              <text:p text:style-name="List_20_1_Content"> Erschließungskosten</text:p>
            </text:list-item>
          </text:list>
        </text:list-item>
        <text:list-item>
          <text:p text:style-name="List_20_1_Content"> Leerstehnde Gebäude sind groß</text:p>
          <text:list text:style-name="List_20_1">
            <text:list-item>
              <text:p text:style-name="List_20_1_Content"> Viel Raum</text:p>
            </text:list-item>
            <text:list-item>
              <text:p text:style-name="List_20_1_Content"> Kreative Freiheiten</text:p>
            </text:list-item>
            <text:list-item>
              <text:p text:style-name="List_20_1_Content"> Mehrfachnutzung mit Anderen Projekten?</text:p>
            </text:list-item>
            <text:list-item>
              <text:p text:style-name="List_20_1_Content"> Leerstand = niedrige Mieten?</text:p>
            </text:list-item>
          </text:list>
        </text:list-item>
        <text:list-item>
          <text:p text:style-name="List_20_1_Content"> Innerer Zustand unbekannt</text:p>
          <text:list text:style-name="List_20_1">
            <text:list-item>
              <text:p text:style-name="List_20_1_Content"> Dach, Santäranlagen, Wände, Fenster, Strom, Internet, Wasser, Gerüche</text:p>
            </text:list-item>
            <text:list-item>
              <text:p text:style-name="List_20_1_Content"> Hoher Arbeitsaufwand / Kosten für Instandsetzung</text:p>
            </text:list-item>
          </text:list>
        </text:list-item>
        <text:list-item>
          <text:p text:style-name="List_20_1_Content"> Liegt gut erreichbar am Ring, Tram nach Stadtfeld, Fahrrad durch das Glacis</text:p>
        </text:list-item>
        <text:list-item>
          <text:p text:style-name="List_20_1_Content"> Denkmalschutz</text:p>
          <text:list text:style-name="List_20_1">
            <text:list-item>
              <text:p text:style-name="List_20_1_Content"> Bauliche Änderungen mit Auflagen (auch bei anderen Vermeitern)</text:p>
            </text:list-item>
            <text:list-item>
              <text:p text:style-name="List_20_1_Content"> Bestandsschutz</text:p>
            </text:list-item>
          </text:list>
        </text:list-item>
        <text:list-item>
          <text:p text:style-name="List_20_1_Content_Last"> Ortsbegehung?</text:p>
        </text:list-item>
      </text:list>
      <text:line-break/>
      <text:h text:style-name="Heading_20_2" text:outline-level="2"><text:bookmark-start text:name="__RefHeading___webvariants_8"/><text:bookmark-start text:name="webvariants"/>Webvariants<text:bookmark-end text:name="__RefHeading___webvariants_8"/><text:bookmark-end text:name="webvariants"/></text:h>
      <text:p text:style-name="Text_20_body"><text:a xlink:type="simple" xlink:href="http://www.webvariants.de/" text:style-name="Internet_20_link" text:visited-style-name="Visited_20_Internet_20_Link">webvariants.de</text:a></text:p>
      <text:p text:style-name="Text_20_body">Webvariants hatte Anfang des Jahres angeboten, einen Raum zu vermieten. Preis wäre relativ hoch, bei Gemeinnützigkeit nicht ganz so hoch. Wäre eventuell eine Möglichkeit, wenn man eine Kooperation mit dem gerade entstehenden Coworkingspace anstreben will. Siehe auch <text:a xlink:type="simple" xlink:href="http://www.coworking-magdeburg.de/2010/06/ruckblick-auf-das-zweite-coworking-treffen/" text:style-name="Internet_20_link" text:visited-style-name="Visited_20_Internet_20_Link">Rückblick auf das zweite Coworking-Treffen</text:a> auf deren Seit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1T11::41:33</meta:creation-date>
    <dc:creator>Generated</dc:creator>
    <dc:date>2026-08-31T11::41:33</dc:date>
    <dc:language>en-US</dc:language>
    <meta:editing-cycles>1</meta:editing-cycles>
    <meta:editing-duration>PT0S</meta:editing-duration>
    <dc:title>projects:2012:location</dc:title>
  </office:meta>
</office:document-meta>
</file>