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56ab9233a3890649a98629ec71689d.png"/>
  <manifest:file-entry manifest:media-type="image/png" manifest:full-path="Pictures/37017353eac1bd7eaf6c2aa91b028c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vierpfeile"/><text:bookmark-start text:name="__RefHeading___dance_dance_revolution_1"/><text:bookmark-start text:name="dance_dance_revolution"/>Dance Dance Revolution<text:bookmark-end text:name="__RefHeading___dance_dance_revolution_1"/><text:bookmark-end text:name="dance_dance_revolution"/></text:h>
      <text:p text:style-name="Text_20_body">Wir haben drei alte, funktionierende Pads vom Typ TX1000 bzw. TX2000: <text:a xlink:type="simple" xlink:href="http://vierpfeile.de/wiki/Mayflash_TX" text:style-name="Internet_20_link" text:visited-style-name="Visited_20_Internet_20_Link">Mayflash TX</text:a>. Das im <text:a xlink:type="simple" xlink:href="https://vierpfeile.de/phpBB3/viewtopic.php?t=2875" text:style-name="Internet_20_link" text:visited-style-name="Visited_20_Internet_20_Link">Thread auf vierpfeile.de</text:a> beschriebene Testgerät befindet sich vor Ort bei den Pads.</text:p>
      <text:h text:style-name="Heading_20_2" text:outline-level="2"><text:bookmark-start text:name="__RefHeading___projektkurzinfos_2"/><text:bookmark-start text:name="projektkurzinfos"/>Projektkurzinfos<text:bookmark-end text:name="__RefHeading___projektkurzinfos_2"/><text:bookmark-end text:name="projektkurzinfos"/></text:h>
      <text:list text:style-name="List_20_1" text:continue-numbering="false">
        <text:list-item>
          <text:p text:style-name="List_20_1_Content_First"><text:span text:style-name=""> double master</text:span></text:p>
          <text:line-break/>
          <text:p text:style-name="List_20_1_Content"> <text:a xlink:type="simple" xlink:href="https://wiki.netz39.de/user:lespocky" text:style-name="Internet_20_link" text:visited-style-name="Visited_20_Internet_20_Link">alex</text:a></text:p>
        </text:list-item>
        <text:list-item>
          <text:p text:style-name="List_20_1_Content"><text:span text:style-name=""> foot master</text:span></text:p>
          <text:line-break/>
          <text:p text:style-name="List_20_1_Content"> <text:a xlink:type="simple" xlink:href="https://wiki.netz39.de/user:tux" text:style-name="Internet_20_link" text:visited-style-name="Visited_20_Internet_20_Link">tux</text:a></text:p>
        </text:list-item>
        <text:list-item>
          <text:p text:style-name="List_20_1_Content"><text:span text:style-name=""> status</text:span></text:p>
          <text:line-break/>
          <text:p text:style-name="List_20_1_Content"> ongoing</text:p>
        </text:list-item>
        <text:list-item>
          <text:p text:style-name="List_20_1_Content"><text:span text:style-name=""> skills</text:span></text:p>
          <text:line-break/>
          <text:p text:style-name="List_20_1_Content"> zum Spielen: auf zwei Beinen sicher bewegen</text:p>
        </text:list-item>
        <text:list-item>
          <text:p text:style-name="List_20_1_Content"> zum Basteln: basic electronics</text:p>
        </text:list-item>
        <text:list-item>
          <text:p text:style-name="List_20_1_Content_Last"> zum Coden: krasses C/C++</text:p>
        </text:list-item>
      </text:list>
      <text:line-break/>
      <text:h text:style-name="Heading_20_2" text:outline-level="2"><text:bookmark-start text:name="__RefHeading___howtospielen_3"/><text:bookmark-start text:name="howtospielen"/>HowTo: Spielen<text:bookmark-end text:name="__RefHeading___howtospielen_3"/><text:bookmark-end text:name="howtospielen"/></text:h>
      <text:list text:style-name="Numbering_20_1" text:continue-numbering="false">
        <text:list-item>
          <text:p text:style-name="Numbering_20_1_Content_First"> Rechner <text:a xlink:type="simple" xlink:href="https://wiki.netz39.de/resources:computer:sokrates" text:style-name="Internet_20_link" text:visited-style-name="Visited_20_Internet_20_Link">sokrates</text:a> nahe dem <text:a xlink:type="simple" xlink:href="https://wiki.netz39.de/projects:2012:sharp42zoll" text:style-name="Internet_20_link" text:visited-style-name="Visited_20_Internet_20_Link">42" LCD TV</text:a> und TV einschalten</text:p>
        </text:list-item>
        <text:list-item>
          <text:p text:style-name="Numbering_20_1_Content"> mit Account <text:span text:style-name="Emphasis">netz39</text:span> und bekanntem Passwort einloggen</text:p>
        </text:list-item>
        <text:list-item>
          <text:p text:style-name="Numbering_20_1_Content"> unnötige Anwendungen, speziell <text:span text:style-name="Emphasis">choqok</text:span> beenden</text:p>
        </text:list-item>
        <text:list-item>
          <text:p text:style-name="Numbering_20_1_Content"> USB/Playstation2-Adapter und Pads anschließen und korrekt verkabeln</text:p>
        </text:list-item>
        <text:list-item>
          <text:p text:style-name="Numbering_20_1_Content"> mit der Universalfernbedienung den Fernseher auf 16:9 umschalten</text:p>
        </text:list-item>
        <text:list-item>
          <text:p text:style-name="Numbering_20_1_Content"> über die Verknüpfung auf dem Desktop mit dem großen gelben Pfeil <text:span text:style-name="Emphasis">stepmania5</text:span> starten</text:p>
        </text:list-item>
        <text:list-item>
          <text:p text:style-name="Numbering_20_1_Content"> spielen</text:p>
        </text:list-item>
        <text:list-item>
          <text:p text:style-name="Numbering_20_1_Content_Last"> alles rückwärts wieder abbauen</text:p>
        </text:list-item>
      </text:list>
      <text:line-break/>
      <text:p text:style-name="Text_20_body">(bei links/rechts-Vertauschung die Adapter tauschen, Umkonfigurieren in der Software ist viel zu umständlich)</text:p>
      <text:h text:style-name="Heading_20_2" text:outline-level="2"><text:bookmark-start text:name="__RefHeading___vorhandene_hardware_4"/><text:bookmark-start text:name="vorhandene_hardware"/>Vorhandene Hardware<text:bookmark-end text:name="__RefHeading___vorhandene_hardware_4"/><text:bookmark-end text:name="vorhandene_hardware"/></text:h>
      <text:list text:style-name="List_20_1" text:continue-numbering="false">
        <text:list-item>
          <text:p text:style-name="List_20_1_Content_First"> 3 Pads</text:p>
        </text:list-item>
        <text:list-item>
          <text:p text:style-name="List_20_1_Content"> Ersatzpfeile (5 blau, 5 rot, 1 grün X, 1 grün O)</text:p>
        </text:list-item>
        <text:list-item>
          <text:p text:style-name="List_20_1_Content"> 2 Verlängerungskabel 15-polig</text:p>
        </text:list-item>
        <text:list-item>
          <text:p text:style-name="List_20_1_Content"> 2 Adapterboxen Eingang 15-polig D-SUB, Ausgang Playstation 2</text:p>
        </text:list-item>
        <text:list-item>
          <text:p text:style-name="List_20_1_Content"> 1 Adapter Eingang 2× Playstation 2, Ausgang USB (wird als Joystick erkannt)</text:p>
        </text:list-item>
        <text:list-item>
          <text:p text:style-name="List_20_1_Content"> 1 Adapter 15-polig D-SUB auf 9-polig D-SUB für andere Pads der TX-Serie</text:p>
        </text:list-item>
        <text:list-item>
          <text:p text:style-name="List_20_1_Content"> 1 Gender-Changer D-SUB 9-polig</text:p>
        </text:list-item>
        <text:list-item>
          <text:p text:style-name="List_20_1_Content"> 1 Gender-Changer D-SUB 15-polig (HD)</text:p>
        </text:list-item>
        <text:list-item>
          <text:p text:style-name="List_20_1_Content"> 1 Testgerät (Streifenrasterplatine 160×100)</text:p>
        </text:list-item>
        <text:list-item>
          <text:p text:style-name="List_20_1_Content_Last"> 1 <text:a xlink:type="simple" xlink:href="https://wiki.netz39.de/resources:computer:sokrates" text:style-name="Internet_20_link" text:visited-style-name="Visited_20_Internet_20_Link">PC</text:a></text:p>
        </text:list-item>
      </text:list>
      <text:line-break/>
      <text:h text:style-name="Heading_20_2" text:outline-level="2"><text:bookmark-start text:name="__RefHeading___technische_informationen_5"/><text:bookmark-start text:name="technische_informationen"/>Technische Informationen<text:bookmark-end text:name="__RefHeading___technische_informationen_5"/><text:bookmark-end text:name="technische_informationen"/></text:h>
      <text:p text:style-name="Text_20_body"><draw:frame draw:style-name="media" draw:name="foo Legend" text:anchor-type="as-char" draw:z-index="0" svg:width="2.6458333333333cm" style:rel-width="100%"><draw:text-box><text:p text:style-name="legendcenter"><draw:frame draw:style-name="media" draw:name="foo" text:anchor-type="as-char" draw:z-index="0" svg:width="2.6458333333333cm" style:rel-width="100%" svg:height="3.3531353135314cm" style:rel-height="scale"><draw:image xlink:href="Pictures/0456ab9233a3890649a98629ec71689d.png" xlink:type="simple" xlink:show="embed" xlink:actuate="onLoad"/></draw:frame>foo</text:p></draw:text-box></draw:frame> <draw:frame draw:style-name="media" draw:name="bar Legend" text:anchor-type="as-char" draw:z-index="0" svg:width="2.6458333333333cm" style:rel-width="100%"><draw:text-box><text:p text:style-name="legendcenter"><draw:frame draw:style-name="media" draw:name="bar" text:anchor-type="as-char" draw:z-index="1" svg:width="2.6458333333333cm" style:rel-width="100%" svg:height="3.3222463768116cm" style:rel-height="scale"><draw:image xlink:href="Pictures/37017353eac1bd7eaf6c2aa91b028c97.png" xlink:type="simple" xlink:show="embed" xlink:actuate="onLoad"/></draw:frame>bar</text:p></draw:text-box></draw:frame></text:p>
      <text:list text:style-name="List_20_1" text:continue-numbering="false">
        <text:list-item>
          <text:p text:style-name="List_20_1_Content_First"> <text:a xlink:type="simple" xlink:href="https://wiki.netz39.de/projects:verdrahtung_tx2000.pdf" text:style-name="Internet_20_link" text:visited-style-name="Visited_20_Internet_20_Link">verdrahtung_tx2000.pdf</text:a></text:p>
        </text:list-item>
        <text:list-item>
          <text:p text:style-name="List_20_1_Content"> Thread <text:a xlink:type="simple" xlink:href="https://vierpfeile.de/phpBB3/viewtopic.php?t=2875" text:style-name="Internet_20_link" text:visited-style-name="Visited_20_Internet_20_Link">TX2000 Technische Informationen</text:a> im Forum von vierpfeile.de mit <text:a xlink:type="simple" xlink:href="https://vierpfeile.de/phpBB3/search.php?author_id=1707&amp;sr=posts" text:style-name="Internet_20_link" text:visited-style-name="Visited_20_Internet_20_Link">ganz alten Beiträgen von alex</text:a> …</text:p>
        </text:list-item>
        <text:list-item>
          <text:p text:style-name="List_20_1_Content_Last"> Eingangsspannung für das Testgerät: &gt;7V Gleichspannung für den 7805, Masse am Stecker außen (wie üblich)</text:p>
        </text:list-item>
      </text:list>
      <text:line-break/>
      <text:h text:style-name="Heading_20_2" text:outline-level="2"><text:bookmark-start text:name="__RefHeading___todo_6"/><text:bookmark-start text:name="todo"/>ToDo<text:bookmark-end text:name="__RefHeading___todo_6"/><text:bookmark-end text:name="todo"/></text:h>
      <text:list text:style-name="List_20_1" text:continue-numbering="false">
        <text:list-item/>
        <text:list-item/>
        <text:list-item>
          <text:p text:style-name="List_20_1_Content"> <text:span text:style-name="Strong_20_Emphasis"/></text:p>
        </text:list-item>
        <text:list-item/>
      </text:list>
      <text:line-break/>
      <text:h text:style-name="Heading_20_2" text:outline-level="2"><text:bookmark-start text:name="__RefHeading___software_7"/><text:bookmark-start text:name="software"/>Software<text:bookmark-end text:name="__RefHeading___software_7"/><text:bookmark-end text:name="software"/></text:h>
      <text:list text:style-name="List_20_1" text:continue-numbering="false">
        <text:list-item>
          <text:p text:style-name="LastListParagraph_List_20_1_Content_First"> <text:a xlink:type="simple" xlink:href="http://www.stepmania.com/" text:style-name="Internet_20_link" text:visited-style-name="Visited_20_Internet_20_Link">StepMania</text:a>, Song-Dateien dafür haben alex und tux</text:p>
        </text:list-item>
      </text:list>
      <text:line-break/>
      <text:h text:style-name="Heading_20_2" text:outline-level="2"><text:bookmark-start text:name="__RefHeading___ideen_8"/><text:bookmark-start text:name="ideen"/>Ideen<text:bookmark-end text:name="__RefHeading___ideen_8"/><text:bookmark-end text:name="ideen"/></text:h>
      <text:list text:style-name="List_20_1" text:continue-numbering="false">
        <text:list-item>
          <text:p text:style-name="List_20_1_Content_First"> Playstation auf USB Adapter durch uC basierte eigene Adapter ersetzen, die direkt SUB-D des Pads auf USB mit HID machen (Prototyp mit Arduino?)</text:p>
          <text:list text:style-name="List_20_1">
            <text:list-item>
              <text:p text:style-name="List_20_1_Content"> Anregung dazu: <text:a xlink:type="simple" xlink:href="http://hackaday.com/2013/04/21/drop-in-pcb-makes-nintendo-four-score-a-usb-joystick/" text:style-name="Internet_20_link" text:visited-style-name="Visited_20_Internet_20_Link">http://hackaday.com/2013/04/21/drop-in-pcb-makes-nintendo-four-score-a-usb-joystick/</text:a></text:p>
            </text:list-item>
            <text:list-item>
              <text:p text:style-name="List_20_1_Content"> (Arduino Leonardo hat einen AVR mit integriertem USB, als Prototyp vielleicht gut geeignet)</text:p>
            </text:list-item>
            <text:list-item>
              <text:p text:style-name="List_20_1_Content_Last"> <text:a xlink:type="simple" xlink:href="http://willmakesthings.com/karma-controller/" text:style-name="Internet_20_link" text:visited-style-name="Visited_20_Internet_20_Link">http://willmakesthings.com/karma-controller/</text:a> nutzt auch was zu Arduino kompatibles</text:p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05:41</meta:creation-date>
    <dc:creator>Generated</dc:creator>
    <dc:date>2026-09-04T11::05:41</dc:date>
    <dc:language>en-US</dc:language>
    <meta:editing-cycles>1</meta:editing-cycles>
    <meta:editing-duration>PT0S</meta:editing-duration>
    <dc:title>projects:2012:vierpfeile</dc:title>
  </office:meta>
</office:document-meta>
</file>