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55b4424385bb0e98bb1282ada18ff4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rojects:2013:leuchtpixel"/><text:bookmark-start text:name="__RefHeading___leuchtpixel_bauen_und_ansteuern_1"/><text:bookmark-start text:name="leuchtpixel_bauen_und_ansteuern"/>Leuchtpixel bauen und ansteuern<text:bookmark-end text:name="__RefHeading___leuchtpixel_bauen_und_ansteuern_1"/><text:bookmark-end text:name="leuchtpixel_bauen_und_ansteuern"/></text:h>
      <text:p text:style-name="Text_20_body">Maintainer: Bastinat0r</text:p>
      <text:p text:style-name="Text_20_body">Ausgegliedert aus dem AVR-Workshop kann man leuchtende Pixel aus Plexiglas bauen, z.B. 5x5cm</text:p>
      <text:list text:style-name="List_20_1" text:continue-numbering="false">
        <text:list-item>
          <text:p text:style-name="List_20_1_Content_First"> leuchtet</text:p>
        </text:list-item>
        <text:list-item>
          <text:p text:style-name="List_20_1_Content"> blinkt</text:p>
        </text:list-item>
        <text:list-item>
          <text:p text:style-name="List_20_1_Content_Last"> lenkt Aufmerksamkeit</text:p>
        </text:list-item>
      </text:list>
      <text:line-break/>
      <text:p text:style-name="Text_20_body"><draw:frame draw:style-name="media" draw:name="So sieht das ganze aus Legend" text:anchor-type="as-char" draw:z-index="0" svg:width="7.9375cm" style:rel-width="100%"><draw:text-box><text:p text:style-name="legendcenter"><draw:frame draw:style-name="media" draw:name="So sieht das ganze aus" text:anchor-type="as-char" draw:z-index="0" svg:width="7.9375cm" style:rel-width="100%" svg:height="5.9286265432099cm" style:rel-height="scale"><draw:image xlink:href="Pictures/e55b4424385bb0e98bb1282ada18ff4d.jpg" xlink:type="simple" xlink:show="embed" xlink:actuate="onLoad"/></draw:frame>So sieht das ganze aus</text:p></draw:text-box></draw:frame></text:p>
      <text:p text:style-name="Text_20_body">Status: Ongoing</text:p>
      <text:list text:style-name="List_20_1" text:continue-numbering="false">
        <text:list-item>
          <text:p text:style-name="List_20_1_Content_First"> RGB-Controller funktioniert, ein Testpixel leuchtet sehr gut</text:p>
        </text:list-item>
        <text:list-item>
          <text:p text:style-name="List_20_1_Content"> die Pixel sind recht fragil</text:p>
        </text:list-item>
        <text:list-item>
          <text:p text:style-name="List_20_1_Content_Last"> TODO Ansteuerung der einzelnen Pixel</text:p>
        </text:list-item>
      </text:list>
      <text:line-break/>
      <text:p text:style-name="Text_20_body">Skills needed:</text:p>
      <text:list text:style-name="List_20_1" text:continue-numbering="false">
        <text:list-item>
          <text:p text:style-name="List_20_1_Content_First"> AVR-Programming</text:p>
        </text:list-item>
        <text:list-item>
          <text:p text:style-name="List_20_1_Content"> Löten, Sägen, Leuchten</text:p>
        </text:list-item>
        <text:list-item>
          <text:p text:style-name="List_20_1_Content_Last"> Fun with leuchting Zeug</text:p>
        </text:list-item>
      </text:list>
      <text:p text:style-name="Text_20_body">Materealien (So far)</text:p>
      <text:list text:style-name="List_20_1" text:continue-numbering="false">
        <text:list-item>
          <text:p text:style-name="List_20_1_Content_First"> Plexiglas 5cm x 5cm</text:p>
        </text:list-item>
        <text:list-item>
          <text:p text:style-name="List_20_1_Content"> ATTiny85</text:p>
        </text:list-item>
        <text:list-item>
          <text:p text:style-name="List_20_1_Content"> RGB-LED (z.Z. smd, da die eine Flache Seite als Auflage haben)</text:p>
        </text:list-item>
        <text:list-item>
          <text:p text:style-name="List_20_1_Content_Last"> Viele Drähte :)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07::00:43</meta:creation-date>
    <dc:creator>Generated</dc:creator>
    <dc:date>2026-09-13T07::00:43</dc:date>
    <dc:language>en-US</dc:language>
    <meta:editing-cycles>1</meta:editing-cycles>
    <meta:editing-duration>PT0S</meta:editing-duration>
    <dc:title>projects:2013:leuchtpixel</dc:title>
  </office:meta>
</office:document-meta>
</file>