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dddf8cf4183781e8c1e1a12d8e45b0d.jpg"/>
  <manifest:file-entry manifest:media-type="image/jpeg" manifest:full-path="Pictures/1f0f28534d332e0f5fb6059996e5d46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span text:style-name=""><text:bookmark text:name="projects:2014:cryptoswap"/> Maintainer</text:span></text:p>
          <text:line-break/>
          <text:p text:style-name="List_20_1_Content_Last"> <text:a xlink:type="simple" xlink:href="https://wiki.netz39.de/user:eriu" text:style-name="Internet_20_link" text:visited-style-name="Visited_20_Internet_20_Link">Michel</text:a></text:p>
        </text:list-item>
      </text:list>
      <text:line-break/>
      <text:h text:style-name="Heading_20_3" text:outline-level="3"><text:bookmark-start text:name="__RefHeading___veranstaltung_der_landeszentrale_fuer_politische_bildung_1"/><text:bookmark-start text:name="veranstaltung_der_landeszentrale_fuer_politische_bildung"/>Veranstaltung der Landeszentrale für Politische Bildung<text:bookmark-end text:name="__RefHeading___veranstaltung_der_landeszentrale_fuer_politische_bildung_1"/><text:bookmark-end text:name="veranstaltung_der_landeszentrale_fuer_politische_bildung"/></text:h>
      <text:list text:style-name="List_20_1" text:continue-numbering="false">
        <text:list-item>
          <text:p text:style-name="List_20_1_Content_First"> <text:a xlink:type="simple" xlink:href="http://www.sachsen-anhalt.de/index.php?id=53981" text:style-name="Internet_20_link" text:visited-style-name="Visited_20_Internet_20_Link">http://www.sachsen-anhalt.de/index.php?id=53981</text:a></text:p>
        </text:list-item>
        <text:list-item>
          <text:p text:style-name="List_20_1_Content"> 24 und 25. April 2014 in Halle (Saale)</text:p>
        </text:list-item>
        <text:list-item>
          <text:p text:style-name="List_20_1_Content"> möglicher Ablaufplan: <text:a xlink:type="simple" xlink:href="https://wiki.netz39.de/projects:2014:cryptoswap:ablaufplan.ods" text:style-name="Internet_20_link" text:visited-style-name="Visited_20_Internet_20_Link">cryptoswap Ablaubplan</text:a></text:p>
        </text:list-item>
        <text:list-item>
          <text:p text:style-name="List_20_1_Content"> für die Lila und rot markierten Slots werden noch Referenten gesucht</text:p>
        </text:list-item>
        <text:list-item>
          <text:p text:style-name="List_20_1_Content"> Referenten für Netz39:</text:p>
          <text:list text:style-name="List_20_1">
            <text:list-item>
              <text:p text:style-name="List_20_1_Content"> Exo: IT Sicherheit in Firmen (aus sicht eines Admins)</text:p>
            </text:list-item>
            <text:list-item>
              <text:p text:style-name="List_20_1_Content"> Eriu: CaCert oder Freifunk Magdeburg</text:p>
            </text:list-item>
          </text:list>
        </text:list-item>
        <text:list-item>
          <text:p text:style-name="List_20_1_Content"> 2014-02-18: </text:p>
          <text:list text:style-name="List_20_1">
            <text:list-item>
              <text:p text:style-name="List_20_1_Content"> <text:a xlink:type="simple" xlink:href="https://wiki.netz39.de/projects:2014:cryptoswap:planungenlauf_18022014.pdf" text:style-name="Internet_20_link" text:visited-style-name="Visited_20_Internet_20_Link">Aktueller Refentenplan</text:a></text:p>
            </text:list-item>
            <text:list-item>
              <text:p text:style-name="List_20_1_Content"> <draw:frame draw:style-name="media" draw:name="0" text:anchor-type="as-char" draw:z-index="0" svg:width="5.2916666666667cm" style:rel-width="100%" svg:height="2.547301711747cm" style:rel-height="scale"><draw:image xlink:href="Pictures/0dddf8cf4183781e8c1e1a12d8e45b0d.jpg" xlink:type="simple" xlink:show="embed" xlink:actuate="onLoad"/></draw:frame></text:p>
            </text:list-item>
            <text:list-item>
              <text:p text:style-name="List_20_1_Content"> <draw:frame draw:style-name="media" draw:name="1" text:anchor-type="as-char" draw:z-index="1" svg:width="5.2916666666667cm" style:rel-width="100%" svg:height="3.96875cm" style:rel-height="scale"><draw:image xlink:href="Pictures/1f0f28534d332e0f5fb6059996e5d469.jpg" xlink:type="simple" xlink:show="embed" xlink:actuate="onLoad"/></draw:frame></text:p>
            </text:list-item>
          </text:list>
        </text:list-item>
        <text:list-item>
          <text:p text:style-name="List_20_1_Content_Last"> website online: <text:a xlink:type="simple" xlink:href="http://www.cryptoswap.de/" text:style-name="Internet_20_link" text:visited-style-name="Visited_20_Internet_20_Link">http://www.cryptoswap.de/</text:a> 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4::00:18</meta:creation-date>
    <dc:creator>Generated</dc:creator>
    <dc:date>2026-09-13T04::00:18</dc:date>
    <dc:language>en-US</dc:language>
    <meta:editing-cycles>1</meta:editing-cycles>
    <meta:editing-duration>PT0S</meta:editing-duration>
    <dc:title>projects:2014:cryptoswap</dc:title>
  </office:meta>
</office:document-meta>
</file>