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221918e8ba9b8de1c5b39deb5e7dd7.jpg"/>
  <manifest:file-entry manifest:media-type="image/jpeg" manifest:full-path="Pictures/e0fd5b3221d6cd967d04e8a950bf6518.jpg"/>
  <manifest:file-entry manifest:media-type="image/png" manifest:full-path="Pictures/a93c0f3baf950241283d44fef6970fa0.png"/>
  <manifest:file-entry manifest:media-type="image/png" manifest:full-path="Pictures/b31a9f6b255c85df210e3ab59066966e.png"/>
  <manifest:file-entry manifest:media-type="image/jpeg" manifest:full-path="Pictures/cc73c242513c3085e1c4d4d7c5f97c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klocam"/><text:bookmark-start text:name="__RefHeading___klocam_1"/><text:bookmark-start text:name="klocam"/>klocam<text:bookmark-end text:name="__RefHeading___klocam_1"/><text:bookmark-end text:name="klocam"/></text:h>
      <text:list text:style-name="List_20_1" text:continue-numbering="false">
        <text:list-item>
          <text:p text:style-name="List_20_1_Content_First"> Maintainer: <text:a xlink:type="simple" xlink:href="https://wiki.netz39.de/user:yomin" text:style-name="Internet_20_link" text:visited-style-name="Visited_20_Internet_20_Link">yomin</text:a></text:p>
        </text:list-item>
        <text:list-item>
          <text:p text:style-name="List_20_1_Content"> Date: 2014-06-24</text:p>
        </text:list-item>
        <text:list-item>
          <text:p text:style-name="List_20_1_Content_Last"> Status: finished</text:p>
        </text:list-item>
      </text:list>
      <text:line-break/>
      <text:p text:style-name="Text_20_body">The Netz39 toilet is now officially video monitored!</text:p>
      <text:p text:style-name="Text_20_body">The setup consists of a camera equipped with a LED, some dummy wires and a NE555 blink circuit with 9v cell.</text:p>
      <text:p text:style-name="Text_20_body"><draw:frame draw:style-name="media" draw:name="blink! Legend" text:anchor-type="as-char" draw:z-index="0" svg:width="7.9375cm" style:rel-width="100%"><draw:text-box><text:p text:style-name="legendcenter"><draw:frame draw:style-name="media" draw:name="blink!" text:anchor-type="as-char" draw:z-index="0" svg:width="7.9375cm" style:rel-width="100%" svg:height="4.4745710784314cm" style:rel-height="scale"><draw:image xlink:href="Pictures/f4221918e8ba9b8de1c5b39deb5e7dd7.jpg" xlink:type="simple" xlink:show="embed" xlink:actuate="onLoad"/></draw:frame>blink!</text:p></draw:text-box></draw:frame> <draw:frame draw:style-name="media" draw:name="interior Legend" text:anchor-type="as-char" draw:z-index="0" svg:width="7.9375cm" style:rel-width="100%"><draw:text-box><text:p text:style-name="legendcenter"><draw:frame draw:style-name="media" draw:name="interior" text:anchor-type="as-char" draw:z-index="1" svg:width="7.9375cm" style:rel-width="100%" svg:height="5.953125cm" style:rel-height="scale"><draw:image xlink:href="Pictures/e0fd5b3221d6cd967d04e8a950bf6518.jpg" xlink:type="simple" xlink:show="embed" xlink:actuate="onLoad"/></draw:frame>interior</text:p></draw:text-box></draw:frame></text:p>
      <text:p text:style-name="Text_20_body"><draw:frame draw:style-name="media" draw:name="notice Legend" text:anchor-type="as-char" draw:z-index="0" svg:width="7.9375cm" style:rel-width="100%"><draw:text-box><text:p text:style-name="legendcenter"><draw:frame draw:style-name="media" draw:name="notice" text:anchor-type="as-char" draw:z-index="2" svg:width="7.9375cm" style:rel-width="100%" svg:height="5.159375cm" style:rel-height="scale"><draw:image xlink:href="Pictures/a93c0f3baf950241283d44fef6970fa0.png" xlink:type="simple" xlink:show="embed" xlink:actuate="onLoad"/></draw:frame>notice</text:p></draw:text-box></draw:frame> <draw:frame draw:style-name="media" draw:name="with DIN Mittelschrift! Legend" text:anchor-type="as-char" draw:z-index="0" svg:width="7.9375cm" style:rel-width="100%"><draw:text-box><text:p text:style-name="legendcenter"><draw:frame draw:style-name="media" draw:name="with DIN Mittelschrift!" text:anchor-type="as-char" draw:z-index="3" svg:width="7.9375cm" style:rel-width="100%" svg:height="5.159375cm" style:rel-height="scale"><draw:image xlink:href="Pictures/b31a9f6b255c85df210e3ab59066966e.png" xlink:type="simple" xlink:show="embed" xlink:actuate="onLoad"/></draw:frame>with DIN Mittelschrift!</text:p></draw:text-box></draw:frame></text:p>
      <text:p text:style-name="Text_20_body"><draw:frame draw:style-name="media" draw:name="outside Legend" text:anchor-type="as-char" draw:z-index="0" svg:width="7.9375cm" style:rel-width="100%"><draw:text-box><text:p text:style-name="legendcenter"><draw:frame draw:style-name="media" draw:name="outside" text:anchor-type="as-char" draw:z-index="4" svg:width="7.9375cm" style:rel-width="100%" svg:height="10.583333333333cm" style:rel-height="scale"><draw:image xlink:href="Pictures/cc73c242513c3085e1c4d4d7c5f97c1f.jpg" xlink:type="simple" xlink:show="embed" xlink:actuate="onLoad"/></draw:frame>outsid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4::29:50</meta:creation-date>
    <dc:creator>Generated</dc:creator>
    <dc:date>2026-09-05T04::29:50</dc:date>
    <dc:language>en-US</dc:language>
    <meta:editing-cycles>1</meta:editing-cycles>
    <meta:editing-duration>PT0S</meta:editing-duration>
    <dc:title>projects:2014:klocam</dc:title>
  </office:meta>
</office:document-meta>
</file>