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eb3a5d669193211689dd851c2305b279.svg"/>
  <manifest:file-entry manifest:media-type="image/jpeg" manifest:full-path="Pictures/5c617574804389a929755740ffa52f23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2016:siebdruck_lndw"/><text:bookmark-start text:name="__RefHeading___siebdruck_-_lange_nacht_der_wissenschaft_1"/><text:bookmark-start text:name="siebdruck_-_lange_nacht_der_wissenschaft"/>Siebdruck - Lange Nacht der Wissenschaft<text:bookmark-end text:name="__RefHeading___siebdruck_-_lange_nacht_der_wissenschaft_1"/><text:bookmark-end text:name="siebdruck_-_lange_nacht_der_wissenschaft"/></text:h>
      <text:p text:style-name="Text_20_body"><text:span text:style-name="Emphasis">Dokumentation der Siebdruckaktion für die Lange Nacht der Wissenschaft 2016</text:span></text:p>
      <text:h text:style-name="Heading_20_2" text:outline-level="2"><text:bookmark-start text:name="__RefHeading___projekt-information_2"/><text:bookmark-start text:name="projekt-information"/>Projekt-Information<text:bookmark-end text:name="__RefHeading___projekt-information_2"/><text:bookmark-end text:name="projekt-information"/></text:h>
      <text:list text:style-name="List_20_1" text:continue-numbering="false">
        <text:list-item>
          <text:p text:style-name="List_20_1_Content_First"><text:span text:style-name=""> Maintainer</text:span></text:p>
          <text:line-break/>
          <text:p text:style-name="List_20_1_Content"> <text:a xlink:type="simple" xlink:href="https://wiki.netz39.de/user:toby" text:style-name="Internet_20_link" text:visited-style-name="Visited_20_Internet_20_Link">Toby</text:a></text:p>
        </text:list-item>
        <text:list-item>
          <text:p text:style-name="List_20_1_Content"><text:span text:style-name=""> Members</text:span></text:p>
          <text:line-break/>
          <text:p text:style-name="List_20_1_Content"> <text:a xlink:type="simple" xlink:href="https://wiki.netz39.de/user:peter" text:style-name="Internet_20_link" text:visited-style-name="Visited_20_Internet_20_Link">Peter</text:a>, Michel</text:p>
        </text:list-item>
        <text:list-item>
          <text:p text:style-name="List_20_1_Content"><text:span text:style-name=""> Datum</text:span></text:p>
          <text:line-break/>
          <text:p text:style-name="List_20_1_Content_Last"> 2016-05-21</text:p>
        </text:list-item>
      </text:list>
      <text:line-break/>
      <text:h text:style-name="Heading_20_2" text:outline-level="2"><text:bookmark-start text:name="__RefHeading___todo_3"/><text:bookmark-start text:name="todo"/>ToDo<text:bookmark-end text:name="__RefHeading___todo_3"/><text:bookmark-end text:name="todo"/></text:h>
      <text:p text:style-name="Text_20_body">Das musste getan werden:</text:p>
      <text:list text:style-name="List_20_1" text:continue-numbering="false">
        <text:list-item>
          <text:p text:style-name="List_20_1_Content_First">  → Mail gesendet</text:p>
        </text:list-item>
        <text:list-item/>
        <text:list-item>
          <text:p text:style-name="List_20_1_Content">  Toby fragt bei siebdruckversand an</text:p>
        </text:list-item>
        <text:list-item>
          <text:p text:style-name="List_20_1_Content">  Michel's Papa</text:p>
        </text:list-item>
        <text:list-item>
          <text:p text:style-name="List_20_1_Content">  Toby Anfrage an siebdruckversand. Siebdruckversand BESTÄTIGTE!!! :D</text:p>
        </text:list-item>
        <text:list-item>
          <text:p text:style-name="List_20_1_Content">  Michel am Freitag 13.Mai</text:p>
        </text:list-item>
        <text:list-item/>
        <text:list-item/>
        <text:list-item/>
        <text:list-item/>
      </text:list>
      <text:h text:style-name="Heading_20_2" text:outline-level="2"><text:bookmark-start text:name="__RefHeading___bezugsquellen_taschen_4"/><text:bookmark-start text:name="bezugsquellen_taschen"/>Bezugsquellen Taschen<text:bookmark-end text:name="__RefHeading___bezugsquellen_taschen_4"/><text:bookmark-end text:name="bezugsquellen_taschen"/></text:h>
      <text:p text:style-name="Text_20_body">Wichtig: 100% Baumwolle.</text:p>
      <text:list text:style-name="List_20_1" text:continue-numbering="false">
        <text:list-item>
          <text:p text:style-name="LastListParagraph_List_20_1_Content_First"> eventprinters.de (auch ohne Gewerbeschein) <text:a xlink:type="simple" xlink:href="http://www.eventprinters.de/baumwolltaschen-bedrucken/baumwolltasche-lange-henkel-bedrucken.html" text:style-name="Internet_20_link" text:visited-style-name="Visited_20_Internet_20_Link">Baumwolltaschen - lange Henkel</text:a> –&gt; NICHT MEHR VERWENDEN: WEIGERT SICH GEMÄSS IHRER WIEDERRUFSBELEHRUNG DIE ARTIKEL ZURÜCKZUNEHMEN</text:p>
        </text:list-item>
      </text:list>
      <text:line-break/>
      <text:h text:style-name="Heading_20_2" text:outline-level="2"><text:bookmark-start text:name="__RefHeading___motiv_5"/><text:bookmark-start text:name="motiv"/>Motiv<text:bookmark-end text:name="__RefHeading___motiv_5"/><text:bookmark-end text:name="motiv"/></text:h>
      <text:p text:style-name="Text_20_body"><draw:frame draw:style-name="media" draw:name="0" text:anchor-type="as-char" draw:z-index="0" svg:width="" svg:rel-width="100%" svg:height="0cm"><draw:image xlink:href="Pictures/eb3a5d669193211689dd851c2305b279.svg" xlink:type="simple" xlink:show="embed" xlink:actuate="onLoad"/></draw:frame></text:p>
      <text:h text:style-name="Heading_20_2" text:outline-level="2"><text:bookmark-start text:name="__RefHeading___impressionen_6"/><text:bookmark-start text:name="impressionen"/>Impressionen<text:bookmark-end text:name="__RefHeading___impressionen_6"/><text:bookmark-end text:name="impressionen"/></text:h>
      <text:p text:style-name="Text_20_body"><draw:frame draw:style-name="mediacenter" draw:name="1" text:anchor-type="paragraph" draw:z-index="1" svg:width="27.093333333333cm" style:rel-width="100%" svg:height="20.32cm" style:rel-height="scale"><draw:image xlink:href="Pictures/5c617574804389a929755740ffa52f23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21::40:04</meta:creation-date>
    <dc:creator>Generated</dc:creator>
    <dc:date>2026-08-30T21::40:04</dc:date>
    <dc:language>en-US</dc:language>
    <meta:editing-cycles>1</meta:editing-cycles>
    <meta:editing-duration>PT0S</meta:editing-duration>
    <dc:title>projects:2016:siebdruck_lndw</dc:title>
  </office:meta>
</office:document-meta>
</file>