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4e620c6894a9733280823809c13216.jpg"/>
  <manifest:file-entry manifest:media-type="image/jpeg" manifest:full-path="Pictures/ae8bd5028bfe35bf4104da23198ca3ef.jpeg"/>
  <manifest:file-entry manifest:media-type="image/jpeg" manifest:full-path="Pictures/ed7c752f14745e67d2c0528174a22357.jpeg"/>
  <manifest:file-entry manifest:media-type="image/jpeg" manifest:full-path="Pictures/43cfb02a68db0d3a9b8a355b9f6aa718.jpeg"/>
  <manifest:file-entry manifest:media-type="image/jpeg" manifest:full-path="Pictures/2fcc08e83dac66bc0feb94814d405ee5.jpeg"/>
  <manifest:file-entry manifest:media-type="image/jpeg" manifest:full-path="Pictures/58962329ba9eb99cb74dce566d3fad26.jpeg"/>
  <manifest:file-entry manifest:media-type="image/jpeg" manifest:full-path="Pictures/a4e8be3b47f727634963f27544b90744.jpeg"/>
  <manifest:file-entry manifest:media-type="image/jpeg" manifest:full-path="Pictures/5600cef0714678c348d1b908cd42be15.jpeg"/>
  <manifest:file-entry manifest:media-type="image/jpeg" manifest:full-path="Pictures/5cade10b851d00d970b0930d790d645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spacelever"/><text:bookmark-start text:name="__RefHeading___spacelever_schalthebel_hebel_1"/><text:bookmark-start text:name="spacelever_schalthebel_hebel"/>SpaceLever / Schalthebel/ Hebel<text:bookmark-end text:name="__RefHeading___spacelever_schalthebel_hebel_1"/><text:bookmark-end text:name="spacelever_schalthebel_hebel"/></text:h>
      <text:p text:style-name="Text_20_body">Ein möglichst rustikaler Hebel aus Stahl zum Öffnen/Schließen des SpaceStatus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oby" text:style-name="Internet_20_link" text:visited-style-name="Visited_20_Internet_20_Link">Toby</text:a> (Hebel), <text:a xlink:type="simple" xlink:href="https://wiki.netz39.de/user:tux" text:style-name="Internet_20_link" text:visited-style-name="Visited_20_Internet_20_Link">Tux</text:a>(Soft- &amp; Hardware)</text:p>
        </text:list-item>
        <text:list-item>
          <text:p text:style-name="List_20_1_Content"><text:span text:style-name=""> Begin</text:span></text:p>
          <text:line-break/>
          <text:p text:style-name="List_20_1_Content"> 2016-10-30</text:p>
        </text:list-item>
        <text:list-item>
          <text:p text:style-name="List_20_1_Content"><text:span text:style-name=""> Status</text:span></text:p>
          <text:line-break/>
          <text:p text:style-name="List_20_1_Content_Last"> DONE</text:p>
        </text:list-item>
      </text:list>
      <text:line-break/>
      <text:p text:style-name="Text_20_body"><draw:frame draw:style-name="mediacenter" draw:name="0" text:anchor-type="paragraph" draw:z-index="0" svg:width="28.627916666667cm" style:rel-width="100%" svg:height="16.113125cm" style:rel-height="scale"><draw:image xlink:href="Pictures/f54e620c6894a9733280823809c13216.jpg" xlink:type="simple" xlink:show="embed" xlink:actuate="onLoad"/></draw:frame></text:p>
      <text:h text:style-name="Heading_20_2" text:outline-level="2"><text:bookmark-start text:name="__RefHeading___status_updates_3"/><text:bookmark-start text:name="status_updates"/>Status Updates<text:bookmark-end text:name="__RefHeading___status_updates_3"/><text:bookmark-end text:name="status_updates"/></text:h>
      <text:list text:style-name="List_20_1" text:continue-numbering="false">
        <text:list-item>
          <text:p text:style-name="List_20_1_Content_First"> <text:span text:style-name="Strong_20_Emphasis">[2016-10-30]</text:span> Projekt start, Skizze (<text:a xlink:type="simple" xlink:href="https://wiki.netz39.de/user:toby" text:style-name="Internet_20_link" text:visited-style-name="Visited_20_Internet_20_Link">Toby</text:a>)</text:p>
        </text:list-item>
        <text:list-item>
          <text:p text:style-name="List_20_1_Content"> <text:span text:style-name="Strong_20_Emphasis">[2016-11-11]</text:span> Hebel geschweißt und Griff geschliffen (<text:a xlink:type="simple" xlink:href="https://wiki.netz39.de/user:toby" text:style-name="Internet_20_link" text:visited-style-name="Visited_20_Internet_20_Link">Toby</text:a>)</text:p>
        </text:list-item>
        <text:list-item>
          <text:p text:style-name="List_20_1_Content"> <text:span text:style-name="Strong_20_Emphasis">[2016-11-12]</text:span> Schalt-Profil geschweißt (<text:a xlink:type="simple" xlink:href="https://wiki.netz39.de/user:toby" text:style-name="Internet_20_link" text:visited-style-name="Visited_20_Internet_20_Link">Toby</text:a>)</text:p>
        </text:list-item>
        <text:list-item>
          <text:p text:style-name="List_20_1_Content"> <text:span text:style-name="Strong_20_Emphasis">[2016-11-19]</text:span> Endschalter montiert und an die Wand geschraubt (<text:a xlink:type="simple" xlink:href="https://wiki.netz39.de/user:toby" text:style-name="Internet_20_link" text:visited-style-name="Visited_20_Internet_20_Link">Toby</text:a> &amp; <text:a xlink:type="simple" xlink:href="https://wiki.netz39.de/user:peter" text:style-name="Internet_20_link" text:visited-style-name="Visited_20_Internet_20_Link">Peter</text:a>)</text:p>
        </text:list-item>
        <text:list-item>
          <text:p text:style-name="List_20_1_Content"> <text:span text:style-name="Strong_20_Emphasis">[2017-01-27]</text:span> Ein Sonoff (ESP) zum Testen abgeschlossen (<text:a xlink:type="simple" xlink:href="https://wiki.netz39.de/user:toby" text:style-name="Internet_20_link" text:visited-style-name="Visited_20_Internet_20_Link">Toby</text:a> &amp; <text:a xlink:type="simple" xlink:href="https://wiki.netz39.de/user:peter" text:style-name="Internet_20_link" text:visited-style-name="Visited_20_Internet_20_Link">Peter</text:a>)</text:p>
        </text:list-item>
        <text:list-item>
          <text:p text:style-name="List_20_1_Content"> <text:span text:style-name="Strong_20_Emphasis">[2017-02-04]</text:span> Schalterstatus wird per <text:a xlink:type="simple" xlink:href="https://wiki.netz39.de/www.netz39.de_wiki_projects:2014:gatekeeper:mqtt" text:style-name="Internet_20_link" text:visited-style-name="Visited_20_Internet_20_Link">MQTT</text:a> ausgegeben (<text:a xlink:type="simple" xlink:href="https://wiki.netz39.de/user:tux" text:style-name="Internet_20_link" text:visited-style-name="Visited_20_Internet_20_Link">Tux</text:a>)</text:p>
        </text:list-item>
        <text:list-item>
          <text:p text:style-name="List_20_1_Content_Last"> <text:span text:style-name="Strong_20_Emphasis">[2017-02-04]</text:span> MQTT Topics in openHAB eingefügt und <text:a xlink:type="simple" xlink:href="https://github.com/cyberkeiler/n39-openhab/blob/ba339f156d800a6f4075864812516e88dc2b6d0a/conf/rules/spacelever.rules" text:style-name="Internet_20_link" text:visited-style-name="Visited_20_Internet_20_Link">Regel zur SpaceStatus-Änderung</text:a> erstellt (<text:a xlink:type="simple" xlink:href="https://wiki.netz39.de/user:toby" text:style-name="Internet_20_link" text:visited-style-name="Visited_20_Internet_20_Link">Toby</text:a>)</text:p>
        </text:list-item>
      </text:list>
      <text:line-break/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list text:style-name="List_20_1" text:continue-numbering="false">
        <text:list-item>
          <text:p text:style-name="List_20_1_Content_First"> Lust mal wieder was Hässliches zu Schweißen</text:p>
        </text:list-item>
        <text:list-item>
          <text:p text:style-name="List_20_1_Content"> Zwei Schalterstellungen mit möglichst theatralischem Schaltweg</text:p>
        </text:list-item>
        <text:list-item>
          <text:p text:style-name="List_20_1_Content"> obere Position: OPEN / untere Position: CLOSED</text:p>
        </text:list-item>
        <text:list-item>
          <text:p text:style-name="List_20_1_Content"> Schalter mit federgespanntem Bolzen für Schaltpositionen</text:p>
        </text:list-item>
        <text:list-item>
          <text:p text:style-name="List_20_1_Content"> Metallprofil auswechselbar für veränderbares Schaltverhalten.</text:p>
        </text:list-item>
        <text:list-item>
          <text:p text:style-name="List_20_1_Content_Last"> Holzgriff für hautschonendes Schalten (mit unsichtbare Verschraubung)</text:p>
        </text:list-item>
      </text:list>
      <text:line-break/>
      <text:h text:style-name="Heading_20_2" text:outline-level="2"><text:bookmark-start text:name="__RefHeading___bauteile_5"/><text:bookmark-start text:name="bauteile"/>Bauteile<text:bookmark-end text:name="__RefHeading___bauteile_5"/><text:bookmark-end text:name="bauteile"/></text:h>
      <text:list text:style-name="List_20_1" text:continue-numbering="false">
        <text:list-item>
          <text:p text:style-name="List_20_1_Content_First"> Flachstahl (6,99 EUR)</text:p>
        </text:list-item>
        <text:list-item>
          <text:p text:style-name="List_20_1_Content"> Federn (alte Schreibtischlampe)</text:p>
        </text:list-item>
        <text:list-item>
          <text:p text:style-name="List_20_1_Content"> Schrauben und Muttern (Danke Papa!)</text:p>
        </text:list-item>
        <text:list-item>
          <text:p text:style-name="List_20_1_Content"> alter Ast aus dem Garten</text:p>
        </text:list-item>
        <text:list-item>
          <text:p text:style-name="List_20_1_Content_Last"> 2 Endschalter</text:p>
        </text:list-item>
      </text:list>
      <text:line-break/>
      <text:h text:style-name="Heading_20_2" text:outline-level="2"><text:bookmark-start text:name="__RefHeading___testbetrieb_6"/><text:bookmark-start text:name="testbetrieb"/>Testbetrieb<text:bookmark-end text:name="__RefHeading___testbetrieb_6"/><text:bookmark-end text:name="testbetrieb"/></text:h>
      <text:p text:style-name="Text_20_body">Wollt Ihr auch einmal Testhebeln?, so könnt ihr in der <text:a xlink:type="simple" xlink:href="http://openhab/" text:style-name="Internet_20_link" text:visited-style-name="Visited_20_Internet_20_Link">Openhab UI</text:a> das Item "Spacelever Aktivieren" klicken und dann ist der Hebel scharf und ändert der Spacestatus sobald ihr den Hebel in/aus den Endpositionen bewegt.
Sollte der Hebel Amok laufen, dann könnt ihr Ihn dort deaktivieren!</text:p>
      <text:h text:style-name="Heading_20_3" text:outline-level="3"><text:bookmark-start text:name="__RefHeading___schaltpositionenspace_soft_closed_7"/><text:bookmark-start text:name="schaltpositionenspace_soft_closed"/>3 Schaltpositionen: Space Soft Closed<text:bookmark-end text:name="__RefHeading___schaltpositionenspace_soft_closed_7"/><text:bookmark-end text:name="schaltpositionenspace_soft_closed"/></text:h>
      <text:p text:style-name="Text_20_body">Es kam die Idee drauf mit dem Hebel 3-Schaltpositionen zu definieren:</text:p>
      <text:list text:style-name="List_20_1" text:continue-numbering="false">
        <text:list-item>
          <text:p text:style-name="List_20_1_Content_First"> OPEN (oben)</text:p>
        </text:list-item>
        <text:list-item>
          <text:p text:style-name="List_20_1_Content"> Space SOFT CLOSED (dazwischen)</text:p>
        </text:list-item>
        <text:list-item>
          <text:p text:style-name="List_20_1_Content_Last"> Space CLOSED/HARD SHUTDOWN (unten)</text:p>
        </text:list-item>
      </text:list>
      <text:line-break/>
      <text:p text:style-name="Text_20_body">Damit ist es möglich den Space auch im SOFT-CLOSED Modus zu setzen. (SPACESTATUS close, aber es werden keine Geräte ausgeschaltet/Heizung bleibt an / Alarmanlage aus etc.):</text:p>
      <text:p text:style-name="Text_20_body">[Tux] Soft Closed gibt es derzeit nicht, der Hebel kennt nur auf oder zu (bzw die Zwischenstellung wird nicht ausgewertet). Für solche Fälle wäre eine gesonderte Schaltmöglichkeit besser. </text:p>
      <text:h text:style-name="Heading_20_2" text:outline-level="2"><text:bookmark-start text:name="__RefHeading___baufortschritt_in_bildern_8"/><text:bookmark-start text:name="baufortschritt_in_bildern"/>Baufortschritt in Bildern<text:bookmark-end text:name="__RefHeading___baufortschritt_in_bildern_8"/><text:bookmark-end text:name="baufortschritt_in_bildern"/></text:h>
      <text:p text:style-name="Text_20_body"><draw:frame draw:style-name="mediacenter" draw:name="1" text:anchor-type="paragraph" draw:z-index="1" svg:width="10.583333333333cm" svg:height="14.111111111111cm"><draw:image xlink:href="Pictures/ae8bd5028bfe35bf4104da23198ca3ef.jpeg" xlink:type="simple" xlink:show="embed" xlink:actuate="onLoad"/></draw:frame>
<draw:frame draw:style-name="mediacenter" draw:name="2" text:anchor-type="paragraph" draw:z-index="2" svg:width="10.583333333333cm" svg:height="7.9375cm"><draw:image xlink:href="Pictures/ed7c752f14745e67d2c0528174a22357.jpeg" xlink:type="simple" xlink:show="embed" xlink:actuate="onLoad"/></draw:frame>
<draw:frame draw:style-name="mediacenter" draw:name="3" text:anchor-type="paragraph" draw:z-index="3" svg:width="10.583333333333cm" svg:height="14.111111111111cm"><draw:image xlink:href="Pictures/43cfb02a68db0d3a9b8a355b9f6aa718.jpeg" xlink:type="simple" xlink:show="embed" xlink:actuate="onLoad"/></draw:frame>
<draw:frame draw:style-name="mediacenter" draw:name="4" text:anchor-type="paragraph" draw:z-index="4" svg:width="10.583333333333cm" svg:height="14.111111111111cm"><draw:image xlink:href="Pictures/2fcc08e83dac66bc0feb94814d405ee5.jpeg" xlink:type="simple" xlink:show="embed" xlink:actuate="onLoad"/></draw:frame>
<draw:frame draw:style-name="mediacenter" draw:name="5" text:anchor-type="paragraph" draw:z-index="5" svg:width="10.583333333333cm" svg:height="14.111111111111cm"><draw:image xlink:href="Pictures/58962329ba9eb99cb74dce566d3fad26.jpeg" xlink:type="simple" xlink:show="embed" xlink:actuate="onLoad"/></draw:frame>
<draw:frame draw:style-name="mediacenter" draw:name="6" text:anchor-type="paragraph" draw:z-index="6" svg:width="10.583333333333cm" svg:height="14.111111111111cm"><draw:image xlink:href="Pictures/a4e8be3b47f727634963f27544b90744.jpeg" xlink:type="simple" xlink:show="embed" xlink:actuate="onLoad"/></draw:frame>
<draw:frame draw:style-name="mediacenter" draw:name="7" text:anchor-type="paragraph" draw:z-index="7" svg:width="10.583333333333cm" svg:height="7.9375cm"><draw:image xlink:href="Pictures/5600cef0714678c348d1b908cd42be15.jpeg" xlink:type="simple" xlink:show="embed" xlink:actuate="onLoad"/></draw:frame>
<draw:frame draw:style-name="mediacenter" draw:name="8" text:anchor-type="paragraph" draw:z-index="8" svg:width="10.583333333333cm" svg:height="7.9375cm"><draw:image xlink:href="Pictures/5cade10b851d00d970b0930d790d645f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2:25</meta:creation-date>
    <dc:creator>Generated</dc:creator>
    <dc:date>2026-08-31T11::42:25</dc:date>
    <dc:language>en-US</dc:language>
    <meta:editing-cycles>1</meta:editing-cycles>
    <meta:editing-duration>PT0S</meta:editing-duration>
    <dc:title>projects:2016:spacelever</dc:title>
  </office:meta>
</office:document-meta>
</file>