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e4c322498ce1b625717d7dcf5d28856.jpg"/>
  <manifest:file-entry manifest:media-type="image/jpeg" manifest:full-path="Pictures/c9d79231df86199c3503deb0b0ede84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7:cloudtempsensor"/><text:bookmark-start text:name="__RefHeading___temperature_sensor_and_logger_1"/><text:bookmark-start text:name="temperature_sensor_and_logger"/>Temperature Sensor and Logger<text:bookmark-end text:name="__RefHeading___temperature_sensor_and_logger_1"/><text:bookmark-end text:name="temperature_sensor_and_logger"/></text:h>
      <text:p text:style-name="Text_20_body">(Cloud-based (MQTT actually) Temperature Sensor using ESP and MCP9808)</text:p>
      <text:list text:style-name="List_20_1" text:continue-numbering="false">
        <text:list-item>
          <text:p text:style-name="List_20_1_Content_First"><text:span text:style-name=""> Maintainer: </text:span></text:p>
          <text:line-break/>
          <text:p text:style-name="List_20_1_Content"> <text:a xlink:type="simple" xlink:href="https://wiki.netz39.de/user:tux" text:style-name="Internet_20_link" text:visited-style-name="Visited_20_Internet_20_Link">Tux</text:a></text:p>
        </text:list-item>
        <text:list-item>
          <text:p text:style-name="List_20_1_Content"><text:span text:style-name=""> Status</text:span></text:p>
          <text:line-break/>
          <text:p text:style-name="List_20_1_Content"> beended</text:p>
        </text:list-item>
        <text:list-item>
          <text:p text:style-name="List_20_1_Content"><text:span text:style-name=""> Github:</text:span></text:p>
          <text:line-break/>
          <text:p text:style-name="List_20_1_Content_Last"> <text:a xlink:type="simple" xlink:href="https://github.com/penguineer/CloudTempSensor" text:style-name="Internet_20_link" text:visited-style-name="Visited_20_Internet_20_Link">https://github.com/penguineer/CloudTempSensor</text:a></text:p>
        </text:list-item>
      </text:list>
      <text:line-break/>
      <text:p text:style-name="Text_20_body"><draw:frame draw:style-name="mediacenter" draw:name="0" text:anchor-type="paragraph" draw:z-index="0" svg:width="10.583333333333cm" svg:height="8.8681951423786cm"><draw:image xlink:href="Pictures/7e4c322498ce1b625717d7dcf5d28856.jpg" xlink:type="simple" xlink:show="embed" xlink:actuate="onLoad"/></draw:frame></text:p>
      <text:p text:style-name="Text_20_body">Das Projekt ist leider daran gestorben, dass ich es nicht geschafft habe, den Temerpatursensor thermisch ausreichend zu entkoppeln. Inzwischen würde ich Messung und Anzeige komplett trennen und in ein IoT-Management einbinden.</text:p>
      <text:h text:style-name="Heading_20_2" text:outline-level="2"><text:bookmark-start text:name="__RefHeading___offene_punkte_2"/><text:bookmark-start text:name="offene_punkte"/>Offene Punkte<text:bookmark-end text:name="__RefHeading___offene_punkte_2"/><text:bookmark-end text:name="offene_punkte"/></text:h>
      <text:list text:style-name="List_20_1" text:continue-numbering="false">
        <text:list-item>
          <text:p text:style-name="List_20_1_Content_First"> Robustheit gegenüber fehlenden Konfigurationsdaten</text:p>
        </text:list-item>
        <text:list-item>
          <text:p text:style-name="List_20_1_Content"> regelmäßiges Abholen der Konfigurationsdaten</text:p>
        </text:list-item>
        <text:list-item>
          <text:p text:style-name="List_20_1_Content"> Server-Script für Updates</text:p>
        </text:list-item>
        <text:list-item>
          <text:p text:style-name="List_20_1_Content"> regelmäßige Prüfung nach Updates</text:p>
        </text:list-item>
        <text:list-item>
          <text:p text:style-name="List_20_1_Content"> 7-Segment-Anzeigen</text:p>
        </text:list-item>
        <text:list-item>
          <text:p text:style-name="List_20_1_Content_Last"> Messung von Luftdruck- und Feuchtigkeit</text:p>
        </text:list-item>
      </text:list>
      <text:line-break/>
      <text:h text:style-name="Heading_20_2" text:outline-level="2"><text:bookmark-start text:name="__RefHeading___geplante_funktionen_3"/><text:bookmark-start text:name="geplante_funktionen"/>Geplante Funktionen<text:bookmark-end text:name="__RefHeading___geplante_funktionen_3"/><text:bookmark-end text:name="geplante_funktionen"/></text:h>
      <text:list text:style-name="List_20_1" text:continue-numbering="false">
        <text:list-item>
          <text:p text:style-name="List_20_1_Content_First"> Erfassung von Temperatur, später auch Luftfeuchtigkeit und -druck</text:p>
        </text:list-item>
        <text:list-item>
          <text:p text:style-name="List_20_1_Content"> Anzeige der Daten in 7-Segment-Displays</text:p>
        </text:list-item>
        <text:list-item>
          <text:p text:style-name="List_20_1_Content"> Daten werden per MQTT an ein konfiguriertes Topic gesendet</text:p>
        </text:list-item>
        <text:list-item>
          <text:p text:style-name="List_20_1_Content_Last"> Administration im Fernzugriff, z.B. über HTTP</text:p>
        </text:list-item>
      </text:list>
      <text:line-break/>
      <text:h text:style-name="Heading_20_2" text:outline-level="2"><text:bookmark-start text:name="__RefHeading___administration_im_fernzugriff_4"/><text:bookmark-start text:name="administration_im_fernzugriff"/>Administration im Fernzugriff<text:bookmark-end text:name="__RefHeading___administration_im_fernzugriff_4"/><text:bookmark-end text:name="administration_im_fernzugriff"/></text:h>
      <text:list text:style-name="List_20_1" text:continue-numbering="false">
        <text:list-item>
          <text:p text:style-name="List_20_1_Content_First"> Es gibt ein paar grundlegende Einstellungen, die im EEPROM gespeichert werden und derzeit per UART konfiguriert werden können. Ggf. ist hier eine Variante WLAN und kleines HTML-Formular günstiger.</text:p>
          <text:list text:style-name="List_20_1">
            <text:list-item>
              <text:p text:style-name="List_20_1_Content"> WLAN SSID und Passwort</text:p>
            </text:list-item>
            <text:list-item>
              <text:p text:style-name="List_20_1_Content"> URL der weiteren Konfiguration, optional Daten für Basic HTTP Auth</text:p>
            </text:list-item>
          </text:list>
        </text:list-item>
        <text:list-item>
          <text:p text:style-name="List_20_1_Content"> Alle weiteren Daten werden über eine Konfiguration im JSON-Format auf einem HTTP-Server hinterlegt (die URL steht im EEPROM)</text:p>
        </text:list-item>
        <text:list-item>
          <text:p text:style-name="List_20_1_Content"> Updates geschehen ebenfalls über HTTP</text:p>
          <text:list text:style-name="List_20_1">
            <text:list-item>
              <text:p text:style-name="List_20_1_Content"> hier muss der Server anhand der mitgelieferten Versionsnummer entscheiden, ob ein Update ausgeliefert werden soll</text:p>
            </text:list-item>
            <text:list-item>
              <text:p text:style-name="List_20_1_Content"> es gibt für OTA bislang keine Authentifizierung</text:p>
            </text:list-item>
          </text:list>
        </text:list-item>
        <text:list-item>
          <text:p text:style-name="List_20_1_Content_Last"> Die verwendeten Strukturen auf dem HTTP-Server können beliebig gewählt werden, da für Konfiguration und OTA vollständige URLs angegeben werden. Es bietet sich an, die MAC-Adresse des Gerätes im Pfad zu verwenden</text:p>
        </text:list-item>
      </text:list>
      <text:line-break/>
      <text:h text:style-name="Heading_20_2" text:outline-level="2"><text:bookmark-start text:name="__RefHeading___mqtt_5"/><text:bookmark-start text:name="mqtt"/>MQTT<text:bookmark-end text:name="__RefHeading___mqtt_5"/><text:bookmark-end text:name="mqtt"/></text:h>
      <text:list text:style-name="List_20_1" text:continue-numbering="false">
        <text:list-item>
          <text:p text:style-name="List_20_1_Content_First"> Das Gerät sendet Daten über zwei konfigurierbare MQTT-Topics</text:p>
          <text:list text:style-name="List_20_1">
            <text:list-item>
              <text:p text:style-name="List_20_1_Content"> ein State-Topic sendet Temperaturdaten</text:p>
            </text:list-item>
            <text:list-item>
              <text:p text:style-name="List_20_1_Content_Last"> ein Event-Topic sendet administrative Ereignisse (Fehlermeldungen, Neustart, …)</text:p>
            </text:list-item>
          </text:list>
        </text:list-item>
      </text:list>
      <text:line-break/>
      <text:p text:style-name="Text_20_body"><draw:frame draw:style-name="mediacenter" draw:name="1" text:anchor-type="paragraph" draw:z-index="1" svg:width="10.583333333333cm" svg:height="7.9375cm"><draw:image xlink:href="Pictures/c9d79231df86199c3503deb0b0ede846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03::02:36</meta:creation-date>
    <dc:creator>Generated</dc:creator>
    <dc:date>2026-09-10T03::02:36</dc:date>
    <dc:language>en-US</dc:language>
    <meta:editing-cycles>1</meta:editing-cycles>
    <meta:editing-duration>PT0S</meta:editing-duration>
    <dc:title>projects:2017:cloudtempsensor</dc:title>
  </office:meta>
</office:document-meta>
</file>