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939c5d8c2168514fa118df5719c671.jpg"/>
  <manifest:file-entry manifest:media-type="image/jpeg" manifest:full-path="Pictures/8603b4f6ab723ea77b1fc3d0eb66e7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8:n39totem"/><text:bookmark-start text:name="__RefHeading___netz39_totem_1"/><text:bookmark-start text:name="netz39_totem"/>Netz39 Totem<text:bookmark-end text:name="__RefHeading___netz39_totem_1"/><text:bookmark-end text:name="netz39_totem"/></text:h>
      <text:p text:style-name="Text_20_body">Idee: Aufbau mit Logo + Netzwerk/Strom + Fancy für 35C3 und andere Veranstaltungen </text:p>
      <text:list text:style-name="List_20_1" text:continue-numbering="false">
        <text:list-item>
          <text:p text:style-name="List_20_1_Content_First"> Phase 1: Logo-Aufbau Holz/Plexiglas mit WS2812 et al. zur Fancy-Farbsteuerung</text:p>
        </text:list-item>
        <text:list-item>
          <text:p text:style-name="List_20_1_Content"> Phase 2: Fuß zum Aufstellen des Logos mit Netzwerk- und Stromanschlüssen für Assemblies etc.</text:p>
        </text:list-item>
        <text:list-item>
          <text:p text:style-name="List_20_1_Content_Last"> Phase 3: Logo drehbar gelagert (Rotation parallel zum Schwerkraftvektor) </text:p>
        </text:list-item>
      </text:list>
      <text:line-break/>
      <text:p text:style-name="Text_20_body">Nebenbedingungen:</text:p>
      <text:list text:style-name="List_20_1" text:continue-numbering="false">
        <text:list-item>
          <text:p text:style-name="LastListParagraph_List_20_1_Content_First"> das Totem muss sich gut mitnehmen lassen (Transport mit Klein-PKW möglich)</text:p>
        </text:list-item>
      </text:list>
      <text:line-break/>
      <text:h text:style-name="Heading_20_2" text:outline-level="2"><text:bookmark-start text:name="__RefHeading___provisorium_2"/><text:bookmark-start text:name="provisorium"/>Provisorium<text:bookmark-end text:name="__RefHeading___provisorium_2"/><text:bookmark-end text:name="provisorium"/></text:h>
      <text:p text:style-name="Text_20_body">Es gibt ein Provisorium das bereits folgende Punkt erfüllt:</text:p>
      <text:list text:style-name="List_20_1" text:continue-numbering="false">
        <text:list-item>
          <text:p text:style-name="List_20_1_Content_First"> N39-Logo vorhanden</text:p>
        </text:list-item>
        <text:list-item>
          <text:p text:style-name="List_20_1_Content"> Standfuß vorhanden</text:p>
        </text:list-item>
        <text:list-item>
          <text:p text:style-name="List_20_1_Content"> lässt sich gut mitnehmen</text:p>
        </text:list-item>
        <text:list-item>
          <text:p text:style-name="List_20_1_Content"> lasst sich gut drehen</text:p>
        </text:list-item>
        <text:list-item>
          <text:p text:style-name="List_20_1_Content_Last"> es blinkt bunt</text:p>
        </text:list-item>
      </text:list>
      <text:line-break/>
      <text:p text:style-name="Text_20_body"><draw:frame draw:style-name="media" draw:name="Provisorisches Totem Legend" text:anchor-type="as-char" draw:z-index="0" svg:width="10.583333333333cm"><draw:text-box><text:p text:style-name="legendcenter"><draw:frame draw:style-name="media" draw:name="Provisorisches Totem" text:anchor-type="as-char" draw:z-index="0" svg:width="10.583333333333cm" svg:height="18.711333333333cm"><draw:image xlink:href="Pictures/5e939c5d8c2168514fa118df5719c671.jpg" xlink:type="simple" xlink:show="embed" xlink:actuate="onLoad"/></draw:frame>Provisorisches Totem</text:p></draw:text-box></draw:frame>
<draw:frame draw:style-name="media" draw:name="N39-Logo auf provisorischem Totem mit provisorischer Beleuchtung Legend" text:anchor-type="as-char" draw:z-index="0" svg:width="10.583333333333cm"><draw:text-box><text:p text:style-name="legendcenter"><draw:frame draw:style-name="media" draw:name="N39-Logo auf provisorischem Totem mit provisorischer Beleuchtung" text:anchor-type="as-char" draw:z-index="1" svg:width="10.583333333333cm" svg:height="5.98604826546cm"><draw:image xlink:href="Pictures/8603b4f6ab723ea77b1fc3d0eb66e765.jpg" xlink:type="simple" xlink:show="embed" xlink:actuate="onLoad"/></draw:frame>N39-Logo auf provisorischem Totem mit provisorischer Beleuchtun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07::21:11</meta:creation-date>
    <dc:creator>Generated</dc:creator>
    <dc:date>2026-09-12T07::21:11</dc:date>
    <dc:language>en-US</dc:language>
    <meta:editing-cycles>1</meta:editing-cycles>
    <meta:editing-duration>PT0S</meta:editing-duration>
    <dc:title>projects:2018:n39totem</dc:title>
  </office:meta>
</office:document-meta>
</file>