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bulbdial_clock_revamp"/><text:bookmark-start text:name="__RefHeading___bulbdial_clock_revamp_1"/><text:bookmark-start text:name="bulbdial_clock_revamp"/>Bulbdial Clock Revamp<text:bookmark-end text:name="__RefHeading___bulbdial_clock_revamp_1"/><text:bookmark-end text:name="bulbdial_clock_revamp"/></text:h>
      <text:p text:style-name="Text_20_body"><text:a xlink:type="simple" xlink:href="https://wiki.netz39.de/user:yomin" text:style-name="Internet_20_link" text:visited-style-name="Visited_20_Internet_20_Link">Yomin</text:a> hat mal einen <text:a xlink:type="simple" xlink:href="https://github.com/Yomin/bdclock" text:style-name="Internet_20_link" text:visited-style-name="Visited_20_Internet_20_Link">Clone</text:a> der <text:a xlink:type="simple" xlink:href="https://www.evilmadscientist.com/2009/a-bulbdial-clock/" text:style-name="Internet_20_link" text:visited-style-name="Visited_20_Internet_20_Link">bulbdial clock der Evil Mad Scientists</text:a> gebaut.</text:p>
      <text:p text:style-name="Text_20_body">Mechanisch funktioniert der sehr gut, wir wollen den Controller an modernere Gegebenheiten (IoT) anpassen. </text:p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Status</text:span></text:p>
          <text:line-break/>
          <text:p text:style-name="List_20_1_Content"> doing</text:p>
        </text:list-item>
        <text:list-item>
          <text:p text:style-name="List_20_1_Content"><text:span text:style-name=""> Sourcen</text:span></text:p>
          <text:line-break/>
          <text:p text:style-name="List_20_1_Content_Last"> <text:a xlink:type="simple" xlink:href="https://github.com/penguineer/bdclock-driver" text:style-name="Internet_20_link" text:visited-style-name="Visited_20_Internet_20_Link">https://github.com/penguineer/bdclock-driv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4::11:34</meta:creation-date>
    <dc:creator>Generated</dc:creator>
    <dc:date>2026-08-31T14::11:34</dc:date>
    <dc:language>en-US</dc:language>
    <meta:editing-cycles>1</meta:editing-cycles>
    <meta:editing-duration>PT0S</meta:editing-duration>
    <dc:title>projects:2023:bulbdial_clock_revamp</dc:title>
  </office:meta>
</office:document-meta>
</file>