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1c8ba11f7428e4e6ebcb221ea8e8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synth_breadboard_pwr"/><text:bookmark-start text:name="__RefHeading___breadboard-spannungsversorgung_fuer_eurorack_1"/><text:bookmark-start text:name="breadboard-spannungsversorgung_fuer_eurorack"/>Breadboard-Spannungsversorgung für Eurorack<text:bookmark-end text:name="__RefHeading___breadboard-spannungsversorgung_fuer_eurorack_1"/><text:bookmark-end text:name="breadboard-spannungsversorgung_fuer_eurorack"/></text:h>
      <text:p text:style-name="Text_20_body">Breakout-Board für Spannungsversorgung auf dem Steckbrett aus dem Eurorack-Bus</text:p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Status</text:span></text:p>
          <text:line-break/>
          <text:p text:style-name="List_20_1_Content"> finished</text:p>
        </text:list-item>
        <text:list-item>
          <text:p text:style-name="List_20_1_Content"><text:span text:style-name=""> Sourcen</text:span></text:p>
          <text:line-break/>
          <text:p text:style-name="List_20_1_Content_Last"> <text:a xlink:type="simple" xlink:href="https://www.mopsy-music.de/tools/eurorackpowerbreakout" text:style-name="Internet_20_link" text:visited-style-name="Visited_20_Internet_20_Link">moPsy-project/eurorack-power-breakout</text:a></text:p>
        </text:list-item>
      </text:list>
      <text:line-break/>
      <text:p text:style-name="Text_20_body"><draw:frame draw:style-name="mediacenter" draw:name=" Fertiges Breakout Board auf Steckbrett Legend" text:anchor-type="paragraph" draw:z-index="0" svg:width="10.583333333333cm"><draw:text-box><text:p text:style-name="legendcenter"><draw:frame draw:style-name="mediacenter" draw:name=" Fertiges Breakout Board auf Steckbrett" text:anchor-type="paragraph" draw:z-index="0" svg:width="10.583333333333cm" svg:height="8.1138888888889cm"><draw:image xlink:href="Pictures/c51c8ba11f7428e4e6ebcb221ea8e815.jpg" xlink:type="simple" xlink:show="embed" xlink:actuate="onLoad"/></draw:frame> Fertiges Breakout Board auf Steckbrett</text:p></draw:text-box></draw:frame></text:p>
      <text:h text:style-name="Heading_20_2" text:outline-level="2"><text:bookmark-start text:name="__RefHeading___projektplan_2"/><text:bookmark-start text:name="projektplan"/>Projektplan<text:bookmark-end text:name="__RefHeading___projektplan_2"/><text:bookmark-end text:name="projektplan"/></text:h>
      <text:h text:style-name="Heading_20_3" text:outline-level="3"><text:bookmark-start text:name="__RefHeading___purpose_principles_3"/><text:bookmark-start text:name="purpose_principles"/>Purpose &amp; Principles<text:bookmark-end text:name="__RefHeading___purpose_principles_3"/><text:bookmark-end text:name="purpose_principles"/></text:h>
      <text:p text:style-name="Text_20_body">Es soll ein einfaches Breakout Board entstehen, das sich auf ein Ende eines Steckbretts (2x5 + Pwr Rails) aufsetzen und mit dem Eurorack Power Bus verbinden lässt.</text:p>
      <text:list text:style-name="List_20_1" text:continue-numbering="false">
        <text:list-item>
          <text:p text:style-name="List_20_1_Content_First"> Protection Diodes</text:p>
        </text:list-item>
        <text:list-item>
          <text:p text:style-name="List_20_1_Content"> Entstörung nach Befaco-Vorbild</text:p>
        </text:list-item>
        <text:list-item>
          <text:p text:style-name="List_20_1_Content"> Auswahl 5V/GND für ein Rail</text:p>
        </text:list-item>
        <text:list-item>
          <text:p text:style-name="List_20_1_Content"> PWR LEDs für alle Spannungen und Auswahl</text:p>
        </text:list-item>
        <text:list-item>
          <text:p text:style-name="List_20_1_Content_Last"> THT für einfachen Zusammenbau / Bausatz</text:p>
        </text:list-item>
      </text:list>
      <text:line-break/>
      <text:p text:style-name="Text_20_body">Dieses Board wird für die Modul-Entwicklung auf dem Steckbrett eingesetzt.</text:p>
      <text:h text:style-name="Heading_20_3" text:outline-level="3"><text:bookmark-start text:name="__RefHeading___vision_outcome_4"/><text:bookmark-start text:name="vision_outcome"/>Vision / Outcome<text:bookmark-end text:name="__RefHeading___vision_outcome_4"/><text:bookmark-end text:name="vision_outcome"/></text:h>
      <text:list text:style-name="List_20_1" text:continue-numbering="false">
        <text:list-item>
          <text:p text:style-name="List_20_1_Content_First"> Wir haben ein einfaches Board, mit dem  sich ein Steckbrett sehr schnell für die Entwicklung von Eurorack-Modulen vorbereiten lässt.</text:p>
        </text:list-item>
        <text:list-item>
          <text:p text:style-name="List_20_1_Content"> Wir sind direkt an den Bus der Test-Module angebunden.</text:p>
        </text:list-item>
        <text:list-item>
          <text:p text:style-name="List_20_1_Content"> Kein Umhertragen und Zusammenstecken von Labornetzteilen mehr.</text:p>
        </text:list-item>
        <text:list-item>
          <text:p text:style-name="List_20_1_Content_Last"> Ggf. lässt sich das Ergebnis als Bausatz auf Tindie anbieten.</text:p>
        </text:list-item>
      </text:list>
      <text:line-break/>
      <text:h text:style-name="Heading_20_3" text:outline-level="3"><text:bookmark-start text:name="__RefHeading___next_actions_5"/><text:bookmark-start text:name="next_actions"/>Next Actions<text:bookmark-end text:name="__RefHeading___next_actions_5"/><text:bookmark-end text:name="next_actions"/></text:h>
      <text:list text:style-name="List_20_1" text:continue-numbering="false">
        <text:list-item>
          <text:p text:style-name="List_20_1_Content_First">  <text:a xlink:type="simple" xlink:href="https://github.com/moPsy-project/eurorack-power-breakout/pull/2" text:style-name="Internet_20_link" text:visited-style-name="Visited_20_Internet_20_Link">https://github.com/moPsy-project/eurorack-power-breakout/pull/2</text:a></text:p>
        </text:list-item>
        <text:list-item/>
        <text:list-item/>
        <text:list-item/>
        <text:list-item/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0:43</meta:creation-date>
    <dc:creator>Generated</dc:creator>
    <dc:date>2026-09-13T07::00:43</dc:date>
    <dc:language>en-US</dc:language>
    <meta:editing-cycles>1</meta:editing-cycles>
    <meta:editing-duration>PT0S</meta:editing-duration>
    <dc:title>projects:2023:synth_breadboard_pwr</dc:title>
  </office:meta>
</office:document-meta>
</file>