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974dca46cf20b9f6d3c68d2086d78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4:bildschirm_serverraum"/><text:bookmark-start text:name="__RefHeading___monitor_im_serverraum_1"/><text:bookmark-start text:name="monitor_im_serverraum"/>Monitor im Serverraum<text:bookmark-end text:name="__RefHeading___monitor_im_serverraum_1"/><text:bookmark-end text:name="monitor_im_serverraum"/></text:h>
      <text:p text:style-name="Text_20_body">Es wurde regelmäßig ein Bildschirm im Serverraum benötigt. Der wurde bisher am CNC Arbeitsplatz aufgebaut.
Da wir einige Bildschirme und Wandhalterungen übrig hatten, wurde kurzerhand ein Bildschirm an der Wand montiert.</text:p>
      <text:h text:style-name="Heading_20_2" text:outline-level="2"><text:bookmark-start text:name="__RefHeading___projekt-information_2"/><text:bookmark-start text:name="projekt-information"/>Projekt-Information<text:bookmark-end text:name="__RefHeading___projekt-information_2"/><text:bookmark-end text:name="projekt-information"/></text:h>
      <text:list text:style-name="List_20_1" text:continue-numbering="false">
        <text:list-item>
          <text:p text:style-name="List_20_1_Content_First"><text:span text:style-name=""> Maintainer</text:span></text:p>
          <text:line-break/>
          <text:p text:style-name="List_20_1_Content"> <text:a xlink:type="simple" xlink:href="https://wiki.netz39.de/user:d33pwat3r" text:style-name="Internet_20_link" text:visited-style-name="Visited_20_Internet_20_Link">Rick</text:a></text:p>
        </text:list-item>
        <text:list-item>
          <text:p text:style-name="List_20_1_Content"><text:span text:style-name=""> Begin</text:span></text:p>
          <text:line-break/>
          <text:p text:style-name="List_20_1_Content"> 2024-07-12</text:p>
        </text:list-item>
        <text:list-item>
          <text:p text:style-name="List_20_1_Content"><text:span text:style-name=""> Modell</text:span></text:p>
          <text:line-break/>
          <text:p text:style-name="List_20_1_Content"> LG FLATRON L227WTP</text:p>
        </text:list-item>
        <text:list-item>
          <text:p text:style-name="List_20_1_Content"><text:span text:style-name=""> Auflösung</text:span></text:p>
          <text:line-break/>
          <text:p text:style-name="List_20_1_Content"> 22 Zoll / 1680 x 1050</text:p>
        </text:list-item>
        <text:list-item>
          <text:p text:style-name="List_20_1_Content"><text:span text:style-name=""> Inputs</text:span></text:p>
          <text:line-break/>
          <text:p text:style-name="List_20_1_Content"> 1x D-Sub (analog) &amp; 1x DVI-D (digital)   </text:p>
        </text:list-item>
        <text:list-item>
          <text:p text:style-name="List_20_1_Content"><text:span text:style-name=""> Status</text:span></text:p>
          <text:line-break/>
          <text:p text:style-name="List_20_1_Content_Last"> Erfolgreich erledigt.</text:p>
        </text:list-item>
      </text:list>
      <text:line-break/>
      <text:p text:style-name="Text_20_body">  <draw:frame draw:style-name="mediacenter" draw:name="0" text:anchor-type="paragraph" draw:z-index="0" svg:width="10.583333333333cm" svg:height="14.111111111111cm"><draw:image xlink:href="Pictures/e974dca46cf20b9f6d3c68d2086d7824.jpg" xlink:type="simple" xlink:show="embed" xlink:actuate="onLoad"/></draw:frame></text:p>
      <text:h text:style-name="Heading_20_2" text:outline-level="2"><text:bookmark-start text:name="__RefHeading___todos_3"/><text:bookmark-start text:name="todos"/>ToDos<text:bookmark-end text:name="__RefHeading___todos_3"/><text:bookmark-end text:name="todos"/></text:h>
      <text:p text:style-name="Text_20_body">Grundsätzlich funktioniert alles. Jedoch müsste noch ein klappbarer Tisch für Tastatur (&amp; Maus) verbaut werden.
Auch ein paar Kabelkanäle wären nicht schlech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7::25:20</meta:creation-date>
    <dc:creator>Generated</dc:creator>
    <dc:date>2026-08-16T07::25:20</dc:date>
    <dc:language>en-US</dc:language>
    <meta:editing-cycles>1</meta:editing-cycles>
    <meta:editing-duration>PT0S</meta:editing-duration>
    <dc:title>projects:2024:bildschirm_serverraum</dc:title>
  </office:meta>
</office:document-meta>
</file>