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171d417b2206de770f3f3b0df9f946.png"/>
  <manifest:file-entry manifest:media-type="image/png" manifest:full-path="Pictures/806f6385f6b9a1306c6a8befb749a656.png"/>
  <manifest:file-entry manifest:media-type="image/png" manifest:full-path="Pictures/d08b002823567d5942ce33833040b268.png"/>
  <manifest:file-entry manifest:media-type="image/png" manifest:full-path="Pictures/ffeaba94b4476476c3c6e4127b68a69f.png"/>
  <manifest:file-entry manifest:media-type="image/png" manifest:full-path="Pictures/3a18c35e803aa9b48fafb607bbbdd490.png"/>
  <manifest:file-entry manifest:media-type="image/png" manifest:full-path="Pictures/93e5be407210ecf71692daec2566fb6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ources:public_relations:flyer"/><text:bookmark-start text:name="__RefHeading___flyer_plakate_1"/><text:bookmark-start text:name="flyer_plakate"/>Flyer / Plakate<text:bookmark-end text:name="__RefHeading___flyer_plakate_1"/><text:bookmark-end text:name="flyer_plakate"/></text:h>
      <text:p text:style-name="Text_20_body">Entwürfe für für Tag der offenen Tür benötigt. Mindestens etwas zum überkleben.</text:p>
      <text:h text:style-name="Heading_20_2" text:outline-level="2"><text:bookmark-start text:name="__RefHeading___quellen_2"/><text:bookmark-start text:name="quellen"/>Quellen<text:bookmark-end text:name="__RefHeading___quellen_2"/><text:bookmark-end text:name="quellen"/></text:h>
      <text:p text:style-name="Text_20_body">Für die Flyer haben wir ein Repository bei Github: <text:a xlink:type="simple" xlink:href="https://github.com/netz39/Flyer" text:style-name="Internet_20_link" text:visited-style-name="Visited_20_Internet_20_Link">https://github.com/netz39/Flyer</text:a> <text:note text:id="ftn0" text:note-class="footnote"><text:note-citation text:label="1)">1)</text:note-citation><text:note-body><text:p text:style-name="Text_20_body">Dort bitte keine .png oder .pdf einchecken, die können aus den .svg erzeugt werden. Exportierte Dateien hier im Wiki oder als Download bei Github ablegen!</text:p></text:note-body></text:note></text:p>
      <text:h text:style-name="Heading_20_2" text:outline-level="2"><text:bookmark-start text:name="__RefHeading___a2_3"/><text:bookmark-start text:name="a2"/>A2<text:bookmark-end text:name="__RefHeading___a2_3"/><text:bookmark-end text:name="a2"/></text:h>
      <text:list text:style-name="List_20_1" text:continue-numbering="false">
        <text:list-item>
          <text:p text:style-name="LastListParagraph_List_20_1_Content_First"> Entwurf von Franz unter <text:a xlink:type="simple" xlink:href="https://www.dropbox.com/s/1p5dpux2o7afzks/Entwurf01_a2.png" text:style-name="Internet_20_link" text:visited-style-name="Visited_20_Internet_20_Link">https://www.dropbox.com/s/1p5dpux2o7afzks/Entwurf01_a2.png</text:a> einsehbar. (Wird hier nach Fertigstellung hochgeladen.)</text:p>
        </text:list-item>
      </text:list>
      <text:line-break/>
      <text:h text:style-name="Heading_20_3" text:outline-level="3"><text:bookmark-start text:name="__RefHeading___ideen_fuer_weitere_plakate_4"/><text:bookmark-start text:name="ideen_fuer_weitere_plakate"/>Ideen für weitere Plakate<text:bookmark-end text:name="__RefHeading___ideen_fuer_weitere_plakate_4"/><text:bookmark-end text:name="ideen_fuer_weitere_plakate"/></text:h>
      <text:list text:style-name="List_20_1" text:continue-numbering="false">
        <text:list-item>
          <text:p text:style-name="List_20_1_Content_First"> Wie Vorschlag von Franz.</text:p>
          <text:list text:style-name="List_20_1">
            <text:list-item>
              <text:p text:style-name="List_20_1_Content_Last"> In den Kacheln lebhafte Fotos</text:p>
            </text:list-item>
          </text:list>
        </text:list-item>
      </text:list>
      <text:line-break/>
      <text:h text:style-name="Heading_20_2" text:outline-level="2"><text:bookmark-start text:name="__RefHeading___a3_5"/><text:bookmark-start text:name="a3"/>A3<text:bookmark-end text:name="__RefHeading___a3_5"/><text:bookmark-end text:name="a3"/></text:h>
      <text:h text:style-name="Heading_20_3" text:outline-level="3"><text:bookmark-start text:name="__RefHeading___schnellplakat_6"/><text:bookmark-start text:name="schnellplakat"/>Schnellplakat<text:bookmark-end text:name="__RefHeading___schnellplakat_6"/><text:bookmark-end text:name="schnellplakat"/></text:h>
      <text:list text:style-name="List_20_1" text:continue-numbering="false">
        <text:list-item>
          <text:p text:style-name="LastListParagraph_List_20_1_Content_First"> Schwarz / Weiß zum günstigen selber Drucken und überall kleben</text:p>
        </text:list-item>
      </text:list>
      <text:line-break/>
      <text:p text:style-name="Text_20_body"><draw:frame draw:style-name="media" draw:name="0" text:anchor-type="as-char" draw:z-index="0" svg:width="7.9375cm" style:rel-width="100%" svg:height="11.224062203229cm" style:rel-height="scale"><draw:image xlink:href="Pictures/3b171d417b2206de770f3f3b0df9f946.png" xlink:type="simple" xlink:show="embed" xlink:actuate="onLoad"/></draw:frame></text:p>
      <text:p text:style-name="Text_20_body"><text:a xlink:type="simple" xlink:href="https://wiki.netz39.de/resources:public_relations:netz39-flyer.08.a3.hackerspace.salzkraftwerk.pdf" text:style-name="Internet_20_link" text:visited-style-name="Visited_20_Internet_20_Link">netz39-flyer.08.a3.hackerspace.salzkraftwerk.pdf</text:a></text:p>
      <text:h text:style-name="Heading_20_3" text:outline-level="3"><text:bookmark-start text:name="__RefHeading___schnellplakat_spaceinvader_7"/><text:bookmark-start text:name="schnellplakat_spaceinvader"/>Schnellplakat Spaceinvader<text:bookmark-end text:name="__RefHeading___schnellplakat_spaceinvader_7"/><text:bookmark-end text:name="schnellplakat_spaceinvader"/></text:h>
      <table:table table:style-name="Table">
        <table:table-column/>
        <table:table-column/>
        <table:table-row>
          <table:table-cell office:value-type="string" table:style-name="tablecell">
            <text:p text:style-name="tablealignleft"> <draw:frame draw:style-name="media" draw:name="1" text:anchor-type="as-char" draw:z-index="1" svg:width="7.9375cm" style:rel-width="100%" svg:height="11.224062203229cm" style:rel-height="scale"><draw:image xlink:href="Pictures/806f6385f6b9a1306c6a8befb749a656.png" xlink:type="simple" xlink:show="embed" xlink:actuate="onLoad"/></draw:frame> </text:p>
          </table:table-cell>
          <table:table-cell office:value-type="string" table:style-name="tablecell">
            <text:p text:style-name="tablealignleft"> <draw:frame draw:style-name="media" draw:name="2" text:anchor-type="as-char" draw:z-index="2" svg:width="7.9375cm" style:rel-width="100%" svg:height="11.224062203229cm" style:rel-height="scale"><draw:image xlink:href="Pictures/d08b002823567d5942ce33833040b268.png" xlink:type="simple" xlink:show="embed" xlink:actuate="onLoad"/></draw:frame> </text:p>
          </table:table-cell>
        </table:table-row>
        <table:table-row>
          <table:table-cell office:value-type="string" table:style-name="tablecell">
            <text:p text:style-name="tablealignleft"> <text:a xlink:type="simple" xlink:href="https://wiki.netz39.de/resources:public_relations:netz39-flyer.09.a3.innovasion_sei_bereit.salzkraftwerk.pdf" text:style-name="Internet_20_link" text:visited-style-name="Visited_20_Internet_20_Link">netz39-flyer.09.a3.innovasion_sei_bereit.salzkraftwerk.pdf</text:a> </text:p>
          </table:table-cell>
          <table:table-cell office:value-type="string" table:style-name="tablecell">
            <text:p text:style-name="tablealignleft"> <text:a xlink:type="simple" xlink:href="https://wiki.netz39.de/resources:public_relations:netz39-flyer.09.a3.innovasion_force.salzkraftwerk.pdf" text:style-name="Internet_20_link" text:visited-style-name="Visited_20_Internet_20_Link">netz39-flyer.09.a3.innovasion_force.salzkraftwerk.pdf</text:a> </text:p>
          </table:table-cell>
        </table:table-row>
      </table:table>
      <text:h text:style-name="Heading_20_2" text:outline-level="2"><text:bookmark-start text:name="__RefHeading___a5_8"/><text:bookmark-start text:name="a5"/>A5<text:bookmark-end text:name="__RefHeading___a5_8"/><text:bookmark-end text:name="a5"/></text:h>
      <text:list text:style-name="List_20_1" text:continue-numbering="false">
        <text:list-item>
          <text:p text:style-name="List_20_1_Content_First"> Ein erster Entwurf kann unter <text:a xlink:type="simple" xlink:href="https://www.dropbox.com/sh/60r9c6n56pw4vrv/HQTR22WQXh/netz39_flyerA5" text:style-name="Internet_20_link" text:visited-style-name="Visited_20_Internet_20_Link">https://www.dropbox.com/sh/60r9c6n56pw4vrv/HQTR22WQXh/netz39_flyerA5</text:a> begutachtet werden.</text:p>
        </text:list-item>
        <text:list-item>
          <text:p text:style-name="List_20_1_Content"> Leicht modifiziert und zum zweiseitig Ausdrucken auf A4: <text:a xlink:type="simple" xlink:href="https://wiki.netz39.de/resources:public_relations:netz39-flyer-a5.pdf" text:style-name="Internet_20_link" text:visited-style-name="Visited_20_Internet_20_Link">netz39-flyer-a5.pdf</text:a></text:p>
        </text:list-item>
        <text:list-item>
          <text:p text:style-name="List_20_1_Content_Last"> Für A4-Drucker ohne randlosen Druck: <text:a xlink:type="simple" xlink:href="https://wiki.netz39.de/resources:public_relations:netz39-flyer-a5_margin.pdf" text:style-name="Internet_20_link" text:visited-style-name="Visited_20_Internet_20_Link">netz39-flyer-a5_margin.pdf</text:a></text:p>
        </text:list-item>
      </text:list>
      <text:line-break/>
      <text:h text:style-name="Heading_20_2" text:outline-level="2"><text:bookmark-start text:name="__RefHeading___a6_9"/><text:bookmark-start text:name="a6"/>A6<text:bookmark-end text:name="__RefHeading___a6_9"/><text:bookmark-end text:name="a6"/></text:h>
      <text:list text:style-name="List_20_1" text:continue-numbering="false">
        <text:list-item>
          <text:p text:style-name="List_20_1_Content_First"> Mit noch zwei Motiven zum Ausdrucken: <text:a xlink:type="simple" xlink:href="https://wiki.netz39.de/resources:public_relations:netz39-flyer-a6.pdf" text:style-name="Internet_20_link" text:visited-style-name="Visited_20_Internet_20_Link">netz39-flyer-a6.pdf</text:a></text:p>
        </text:list-item>
        <text:list-item>
          <text:p text:style-name="List_20_1_Content"> <text:a xlink:type="simple" xlink:href="https://www.dropbox.com/sh/wvbd02ckqwa45t6/zAHiPChlqq" text:style-name="Internet_20_link" text:visited-style-name="Visited_20_Internet_20_Link">https://www.dropbox.com/sh/wvbd02ckqwa45t6/zAHiPChlqq</text:a></text:p>
        </text:list-item>
        <text:list-item>
          <text:p text:style-name="List_20_1_Content_Last"> Für A4-Drucker ohne randlosen Druck: <text:a xlink:type="simple" xlink:href="https://wiki.netz39.de/resources:public_relations:netz39-flyer-a6_margin.pdf" text:style-name="Internet_20_link" text:visited-style-name="Visited_20_Internet_20_Link">netz39-flyer-a6_margin.pdf</text:a></text:p>
        </text:list-item>
      </text:list>
      <text:line-break/>
      <table:table table:style-name="Table">
        <table:table-column/>
        <table:table-row>
          <table:table-cell office:value-type="string" table:style-name="tableheader">
            <text:p text:style-name="Table_20_Heading"> Back 1 </text:p>
          </table:table-cell>
        </table:table-row>
        <table:table-row>
          <table:table-cell office:value-type="string" table:style-name="tablecell">
            <text:p text:style-name="tablealignleft"> <draw:frame draw:style-name="media" draw:name="3" text:anchor-type="as-char" draw:z-index="3" svg:width="10.583333333333cm" svg:height="7.5076277650648cm"><draw:image xlink:href="Pictures/ffeaba94b4476476c3c6e4127b68a69f.png" xlink:type="simple" xlink:show="embed" xlink:actuate="onLoad"/></draw:frame> </text:p>
          </table:table-cell>
        </table:table-row>
        <table:table-row>
          <table:table-cell office:value-type="string" table:style-name="tablecell">
            <text:p text:style-name="tablealignleft"> <text:a xlink:type="simple" xlink:href="https://wiki.netz39.de/resources:public-relations:flyer-a6_back_01.pdf" text:style-name="Internet_20_link" text:visited-style-name="Visited_20_Internet_20_Link">flyer-a6_back_01.pdf</text:a> </text:p>
          </table:table-cell>
        </table:table-row>
      </table:table>
      <table:table table:style-name="Table">
        <table:table-column/>
        <table:table-column/>
        <table:table-row>
          <table:table-cell office:value-type="string" table:style-name="tableheader">
            <text:p text:style-name="Table_20_Heading"> Front 1 </text:p>
          </table:table-cell>
          <table:table-cell office:value-type="string" table:style-name="tableheader">
            <text:p text:style-name="Table_20_Heading"> Front 2 </text:p>
          </table:table-cell>
        </table:table-row>
        <table:table-row>
          <table:table-cell office:value-type="string" table:style-name="tablecell">
            <text:p text:style-name="tablealignleft"> <draw:frame draw:style-name="media" draw:name="4" text:anchor-type="as-char" draw:z-index="4" svg:width="10.583333333333cm" svg:height="7.5076277650648cm"><draw:image xlink:href="Pictures/3a18c35e803aa9b48fafb607bbbdd490.png" xlink:type="simple" xlink:show="embed" xlink:actuate="onLoad"/></draw:frame> </text:p>
          </table:table-cell>
          <table:table-cell office:value-type="string" table:style-name="tablecell">
            <text:p text:style-name="tablealignleft"> <draw:frame draw:style-name="media" draw:name="5" text:anchor-type="as-char" draw:z-index="5" svg:width="10.583333333333cm" svg:height="7.5076277650648cm"><draw:image xlink:href="Pictures/93e5be407210ecf71692daec2566fb67.png" xlink:type="simple" xlink:show="embed" xlink:actuate="onLoad"/></draw:frame> </text:p>
          </table:table-cell>
        </table:table-row>
        <table:table-row>
          <table:table-cell office:value-type="string" table:style-name="tablecell">
            <text:p text:style-name="tablealignleft"> <text:a xlink:type="simple" xlink:href="https://wiki.netz39.de/resources:public-relations:flyer-a6_front_coffeemaker-plus-toaster.pdf" text:style-name="Internet_20_link" text:visited-style-name="Visited_20_Internet_20_Link">flyer-a6_front_coffeemaker-plus-toaster.pdf</text:a> </text:p>
          </table:table-cell>
          <table:table-cell office:value-type="string" table:style-name="tablecell">
            <text:p text:style-name="tablealignleft"> <text:a xlink:type="simple" xlink:href="https://wiki.netz39.de/resources:public-relations:flyer-a6_front_text_twitternder-rolladen.pdf" text:style-name="Internet_20_link" text:visited-style-name="Visited_20_Internet_20_Link">flyer-a6_front_text_twitternder-rolladen.pdf</text:a> </text:p>
          </table:table-cell>
        </table:table-row>
      </table:table>
      <text:p text:style-name="Text_20_body"><text:a xlink:type="simple" xlink:href="https://wiki.netz39.de/resources:public_relations:netz39_flyera6_back.pdf" text:style-name="Internet_20_link" text:visited-style-name="Visited_20_Internet_20_Link"> Flyer A6 Rückseite 4-auf-1</text:a></text:p>
      <text:h text:style-name="Heading_20_2" text:outline-level="2"><text:bookmark-start text:name="__RefHeading___sprueche_10"/><text:bookmark-start text:name="sprueche"/>Sprüche<text:bookmark-end text:name="__RefHeading___sprueche_10"/><text:bookmark-end text:name="sprueche"/></text:h>
      <text:list text:style-name="List_20_1" text:continue-numbering="false">
        <text:list-item>
          <text:p text:style-name="List_20_1_Content_First"> Hacker mögen immer irgendwas hacken können. – DeMaiziere</text:p>
        </text:list-item>
        <text:list-item>
          <text:p text:style-name="List_20_1_Content"> Kabelsalat ist Gesund.</text:p>
        </text:list-item>
        <text:list-item>
          <text:p text:style-name="List_20_1_Content"> Hunger? Probier mal: Kabelsalat mit Dioden und Wärmeleitpaste verfeinert durch 15 Ohm Widerständer.</text:p>
        </text:list-item>
        <text:list-item>
          <text:p text:style-name="List_20_1_Content"> Fouriertransformation, Thermoelektrizität, 775, 1337, Farad? Alles verstanden? Dann, komm vorbei!</text:p>
        </text:list-item>
        <text:list-item>
          <text:p text:style-name="List_20_1_Content"> Schon mal versucht mit einem Toaster EMails zu versenden?</text:p>
        </text:list-item>
        <text:list-item>
          <text:p text:style-name="List_20_1_Content"> Du möchtest aus einer Waschmaschine eine Seifenkiste bauen? Kein Problem.</text:p>
        </text:list-item>
        <text:list-item>
          <text:p text:style-name="List_20_1_Content"> Alter Rasenmäher + kaputte Faradschläuche + verdreckter Ventilator + Spanholz = a) Sperrmüllmüll b) … (sag es uns)</text:p>
        </text:list-item>
        <text:list-item>
          <text:p text:style-name="List_20_1_Content"> Club-Mate - Sagt mal, schmeckt euch das? (Verkäuferin im Edeka)</text:p>
        </text:list-item>
        <text:list-item>
          <text:p text:style-name="List_20_1_Content"> Spaceinvader. wir kommen sei bereit</text:p>
          <text:list text:style-name="List_20_1">
            <text:list-item>
              <text:p text:style-name="List_20_1_Content"> Invations since (Datum Fliegender Start verein)</text:p>
            </text:list-item>
            <text:list-item>
              <text:p text:style-name="List_20_1_Content"> Auf welcher seite stehst du?</text:p>
            </text:list-item>
          </text:list>
        </text:list-item>
        <text:list-item>
          <text:p text:style-name="List_20_1_Content"> Dieser Salat ist <text:span text:style-name="Strong_20_Emphasis">nicht</text:span> gesund. (gefolgt von Abbildung mit Kabelsalat, oder als Abb von Draht, Lötzinn, .. hergerichtet als Essbares.</text:p>
        </text:list-item>
        <text:list-item>
          <text:p text:style-name="List_20_1_Content"> Home is, where the hard disk is.</text:p>
        </text:list-item>
        <text:list-item>
          <text:p text:style-name="List_20_1_Content"> Cache Wars (im Star Wars design)</text:p>
        </text:list-item>
        <text:list-item>
          <text:p text:style-name="List_20_1_Content_Last"> Cache me, if you can.</text:p>
        </text:list-item>
      </text:list>
      <text:line-break/>
      <text:h text:style-name="Heading_20_2" text:outline-level="2"><text:bookmark-start text:name="__RefHeading___rueckseite_11"/><text:bookmark-start text:name="rueckseite"/>Rückseite<text:bookmark-end text:name="__RefHeading___rueckseite_11"/><text:bookmark-end text:name="rueckseite"/></text:h>
      <text:list text:style-name="List_20_1" text:continue-numbering="false">
        <text:list-item>
          <text:p text:style-name="List_20_1_Content_First"> Netz39 e.V., Leibnizstrasse 32, 39104 Magdeburg,</text:p>
        </text:list-item>
        <text:list-item>
          <text:p text:style-name="List_20_1_Content_Last"> Email: kontakt@netz39.de</text:p>
        </text:list-item>
      </text:list>
      <text:line-break/>
      <text:list text:style-name="List_20_1" text:continue-numbering="false">
        <text:list-item>
          <text:p text:style-name="List_20_1_Content_First"> Ich möchte</text:p>
          <text:list text:style-name="List_20_1">
            <text:list-item>
              <text:p text:style-name="List_20_1_Content"> ☐ Informationen über euch erhalten.</text:p>
            </text:list-item>
            <text:list-item>
              <text:p text:style-name="List_20_1_Content"> ☑ Mitglied werden.</text:p>
            </text:list-item>
            <text:list-item>
              <text:p text:style-name="List_20_1_Content"> ☐ Fördermitglied werden.</text:p>
            </text:list-item>
            <text:list-item>
              <text:p text:style-name="List_20_1_Content"> ☐ Elektrokrams spenden, bitte nehmt Kontakt auf.</text:p>
            </text:list-item>
          </text:list>
        </text:list-item>
        <text:list-item>
          <text:p text:style-name="List_20_1_Content"> Name: </text:p>
        </text:list-item>
        <text:list-item>
          <text:p text:style-name="List_20_1_Content"> Email: </text:p>
        </text:list-item>
        <text:list-item>
          <text:p text:style-name="List_20_1_Content_Last"> Datensparsamkeit. Wir verwenden die Daten nur auf der von dir gewünschten weise mit dir in Kontakt zu treten. Wir geben die daten nicht an Dritte weiter und speichern diese auch nicht in irgend welchen Datenbanken.</text:p>
        </text:list-item>
      </text:list>
      <text:line-break/>
      <text:list text:style-name="List_20_1" text:continue-numbering="false">
        <text:list-item>
          <text:p text:style-name="LastListParagraph_List_20_1_Content_First"> Tel.: 0391 / 42 39 39 39 39  oder so was wäre schön: 0391 / 638939 638939 (NETZ39NETZ39)</text:p>
        </text:list-item>
      </text:list>
      <text:line-break/>
      <text:h text:style-name="Heading_20_2" text:outline-level="2"><text:bookmark-start text:name="__RefHeading___grundlagenbilder_12"/><text:bookmark-start text:name="grundlagenbilder"/>Grundlagenbilder<text:bookmark-end text:name="__RefHeading___grundlagenbilder_12"/><text:bookmark-end text:name="grundlagenbilder"/></text:h>
      <text:list text:style-name="List_20_1" text:continue-numbering="false">
        <text:list-item>
          <text:p text:style-name="List_20_1_Content_First"> Verwertungsrechte überprüfen</text:p>
        </text:list-item>
        <text:list-item>
          <text:p text:style-name="List_20_1_Content_Last"> CC Kunst</text:p>
        </text:list-item>
      </text:list>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4T11::57:49</meta:creation-date>
    <dc:creator>Generated</dc:creator>
    <dc:date>2026-09-04T11::57:49</dc:date>
    <dc:language>en-US</dc:language>
    <meta:editing-cycles>1</meta:editing-cycles>
    <meta:editing-duration>PT0S</meta:editing-duration>
    <dc:title>resources:public_relations:flyer</dc:title>
  </office:meta>
</office:document-meta>
</file>