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69f7068516e39a0ccea3ea63471e99.png"/>
  <manifest:file-entry manifest:media-type="image/svg+xml" manifest:full-path="Pictures/88f276159a752c0d5bba6d314f57cefc.svg"/>
  <manifest:file-entry manifest:media-type="image/svg+xml" manifest:full-path="Pictures/62dee69833edb8f5ec59fe1fe32c00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public_relations:logo:logo"/><text:bookmark-start text:name="__RefHeading___netz39_vereinslogo_1"/><text:bookmark-start text:name="netz39_vereinslogo"/>Netz39 Vereinslogo<text:bookmark-end text:name="__RefHeading___netz39_vereinslogo_1"/><text:bookmark-end text:name="netz39_vereinslogo"/></text:h>
      <text:p text:style-name="Text_20_body"><draw:frame draw:style-name="media" draw:name="0" text:anchor-type="as-char" draw:z-index="0" svg:width="7.9639583333333cm" style:rel-width="100%" svg:height="7.9639583333333cm" style:rel-height="scale"><draw:image xlink:href="Pictures/9469f7068516e39a0ccea3ea63471e99.png" xlink:type="simple" xlink:show="embed" xlink:actuate="onLoad"/></draw:frame></text:p>
      <text:p text:style-name="Text_20_body">Wurde durch <text:a xlink:type="simple" xlink:href="https://wiki.netz39.de/resources:public_relations:logo:competiton" text:style-name="Internet_20_link" text:visited-style-name="Visited_20_Internet_20_Link">Wettbewerb</text:a> enstschieden.</text:p>
      <text:p text:style-name="Text_20_body">Schriftart ist die <text:a xlink:type="simple" xlink:href="https://wiki.piratenpartei.de/Datei:PoliticsHeadv1_9.zip" text:style-name="Internet_20_link" text:visited-style-name="Visited_20_Internet_20_Link"> Politics Head</text:a></text:p>
      <text:p text:style-name="Text_20_body">Auch als <text:a xlink:type="simple" xlink:href="https://rawgithub.com/netz39/logo/master/netz39-logo-final.svg" text:style-name="Internet_20_link" text:visited-style-name="Visited_20_Internet_20_Link">Logo im SVG-Format</text:a> verfügbar.</text:p>
      <text:p text:style-name="Text_20_body"><draw:frame draw:style-name="mediacenter" draw:name=" Logo mit Text rechts Legend" text:anchor-type="paragraph" draw:z-index="0" svg:width="" svg:rel-width="100%"><draw:text-box><text:p text:style-name="legendcenter"><draw:frame draw:style-name="mediacenter" draw:name=" Logo mit Text rechts" text:anchor-type="paragraph" draw:z-index="1" svg:width="" svg:rel-width="100%" svg:height="0cm"><draw:image xlink:href="Pictures/88f276159a752c0d5bba6d314f57cefc.svg" xlink:type="simple" xlink:show="embed" xlink:actuate="onLoad"/></draw:frame> Logo mit Text rechts</text:p></draw:text-box></draw:frame>
<draw:frame draw:style-name="mediacenter" draw:name=" Logo mit Text unten Legend" text:anchor-type="paragraph" draw:z-index="0" svg:width="" svg:rel-width="100%"><draw:text-box><text:p text:style-name="legendcenter"><draw:frame draw:style-name="mediacenter" draw:name=" Logo mit Text unten" text:anchor-type="paragraph" draw:z-index="2" svg:width="" svg:rel-width="100%" svg:height="0cm"><draw:image xlink:href="Pictures/62dee69833edb8f5ec59fe1fe32c0070.svg" xlink:type="simple" xlink:show="embed" xlink:actuate="onLoad"/></draw:frame> Logo mit Text unte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7::10:20</meta:creation-date>
    <dc:creator>Generated</dc:creator>
    <dc:date>2026-08-15T07::10:20</dc:date>
    <dc:language>en-US</dc:language>
    <meta:editing-cycles>1</meta:editing-cycles>
    <meta:editing-duration>PT0S</meta:editing-duration>
    <dc:title>resources:public_relations:logo:logo</dc:title>
  </office:meta>
</office:document-meta>
</file>