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33fd444038295aa473e68aa7f20214.png"/>
  <manifest:file-entry manifest:media-type="image/png" manifest:full-path="Pictures/c7c04f4c89d369c0374f9a52b389c3fa.png"/>
  <manifest:file-entry manifest:media-type="image/jpeg" manifest:full-path="Pictures/997030bebfcaec7a995a805db358613f.jpg"/>
  <manifest:file-entry manifest:media-type="image/jpeg" manifest:full-path="Pictures/5405dff3b25cb263bc1d01e2ee43843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ources:spaceapi:spaceapi"/><text:bookmark-start text:name="__RefHeading___spaceapi_1"/><text:bookmark-start text:name="spaceapi"/>SpaceAPI<text:bookmark-end text:name="__RefHeading___spaceapi_1"/><text:bookmark-end text:name="spaceapi"/></text:h>
      <text:h text:style-name="Heading_20_2" text:outline-level="2"><text:bookmark-start text:name="__RefHeading___bedienung_2"/><text:bookmark-start text:name="bedienung"/>Bedienung<text:bookmark-end text:name="__RefHeading___bedienung_2"/><text:bookmark-end text:name="bedienung"/></text:h>
      <text:list text:style-name="List_20_1" text:continue-numbering="false">
        <text:list-item>
          <text:p text:style-name="List_20_1_Content_First"> <text:a xlink:type="simple" xlink:href="http://spaceapi.n39.eu/json" text:style-name="Internet_20_link" text:visited-style-name="Visited_20_Internet_20_Link">http://spaceapi.n39.eu/json</text:a> – Zeigt den <text:a xlink:type="simple" xlink:href="https://wiki.netz39.de/resources:spaceapi" text:style-name="Internet_20_link" text:visited-style-name="Visited_20_Internet_20_Link">SpaceAPI-Eintrag</text:a> an</text:p>
        </text:list-item>
        <text:list-item>
          <text:p text:style-name="List_20_1_Content_Last"> <text:a xlink:type="simple" xlink:href="http://spaceapi.n39.eu/state.png" text:style-name="Internet_20_link" text:visited-style-name="Visited_20_Internet_20_Link">http://spaceapi.n39.eu/state.png</text:a> – ist das aktuell gültige Status-Bild</text:p>
        </text:list-item>
      </text:list>
      <text:line-break/>
      <text:h text:style-name="Heading_20_2" text:outline-level="2"><text:bookmark-start text:name="__RefHeading___misc_3"/><text:bookmark-start text:name="misc"/>Misc<text:bookmark-end text:name="__RefHeading___misc_3"/><text:bookmark-end text:name="misc"/></text:h>
      <text:p text:style-name="Text_20_body">Für die Space-Api braucht man ein Open-Bild:
<draw:frame draw:style-name="media" draw:name="0" text:anchor-type="as-char" draw:z-index="0" svg:width="5.2916666666667cm" style:rel-width="100%" svg:height="1.0583333333333cm" style:rel-height="scale"><draw:image xlink:href="Pictures/3f33fd444038295aa473e68aa7f20214.png" xlink:type="simple" xlink:show="embed" xlink:actuate="onLoad"/></draw:frame>
und ein Closed-Bild:
<draw:frame draw:style-name="media" draw:name="1" text:anchor-type="as-char" draw:z-index="1" svg:width="5.2916666666667cm" style:rel-width="100%" svg:height="1.0583333333333cm" style:rel-height="scale"><draw:image xlink:href="Pictures/c7c04f4c89d369c0374f9a52b389c3fa.png" xlink:type="simple" xlink:show="embed" xlink:actuate="onLoad"/></draw:frame>
…</text:p>
      <text:p text:style-name="Text_20_body">Open/Close mit Ampel (Konzept, dafür müsste man nochmal schöne Fotos machen)</text:p>
      <text:p text:style-name="Text_20_body"><draw:frame draw:style-name="media" draw:name="Grüne Ampel Legend" text:anchor-type="as-char" draw:z-index="0" svg:width="5.2916666666667cm" style:rel-width="100%"><draw:text-box><text:p text:style-name="legendcenter"><draw:frame draw:style-name="media" draw:name="Grüne Ampel" text:anchor-type="as-char" draw:z-index="2" svg:width="5.2916666666667cm" style:rel-width="100%" svg:height="7.0590833333333cm" style:rel-height="scale"><draw:image xlink:href="Pictures/997030bebfcaec7a995a805db358613f.jpg" xlink:type="simple" xlink:show="embed" xlink:actuate="onLoad"/></draw:frame>Grüne Ampel</text:p></draw:text-box></draw:frame><draw:frame draw:style-name="media" draw:name="Rote Ampel Legend" text:anchor-type="as-char" draw:z-index="0" svg:width="5.2916666666667cm" style:rel-width="100%"><draw:text-box><text:p text:style-name="legendcenter"><draw:frame draw:style-name="media" draw:name="Rote Ampel" text:anchor-type="as-char" draw:z-index="3" svg:width="5.2916666666667cm" style:rel-width="100%" svg:height="7.0590833333333cm" style:rel-height="scale"><draw:image xlink:href="Pictures/5405dff3b25cb263bc1d01e2ee438435.jpg" xlink:type="simple" xlink:show="embed" xlink:actuate="onLoad"/></draw:frame>Rote Ampel</text:p></draw:text-box></draw:frame></text:p>
      <text:p text:style-name="Text_20_body">Damit ergänze man folgendes Javascript-Schnipsel:</text:p>
      <text:p text:style-name="Preformatted_20_Text">var space =<text:line-break/>{<text:line-break/><text:s text:c="2"/>"api":"0.13",<text:line-break/><text:s text:c="2"/>"space":"Netz39",<text:line-break/><text:s text:c="2"/>"url":"http://www.netz39.de",<text:line-break/><text:s text:c="2"/>"icon":{<text:line-break/><text:s text:c="4"/>"open":"http://www.netz39.de/wiki/_media/resources:open.png?cache=",<text:line-break/><text:s text:c="4"/>"closed":"http://www.netz39.de/wiki/_media/resources:closed.png?cache="<text:line-break/><text:s text:c="2"/>},<text:line-break/><text:s text:c="2"/>"address":"Leibnizstraße 32, 39104 Magdeburg, Germany",<text:line-break/><text:s text:c="2"/>"contact":{<text:line-break/><text:tab/><text:tab/>"email":"kontakt@netz39.de",<text:line-break/><text:s text:c="4"/>"twitter":"@Netz39",<text:line-break/><text:s text:c="4"/>"ml":"list@netz39.de",<text:line-break/><text:s text:c="2"/>},<text:line-break/><text:s text:c="2"/>"logo":"http://www.netz39.de/wiki",<text:line-break/><text:s text:c="2"/>"open":true,<text:line-break/><text:s text:c="2"/>"lastchange": (new Date()).getTime(),<text:line-break/><text:s text:c="2"/>"sensors":[<text:line-break/><text:s text:c="2"/>],<text:line-break/><text:s text:c="2"/>"feeds":[<text:line-break/><text:s text:c="2"/>],<text:line-break/><text:s text:c="2"/>"events":[<text:line-break/><text:s text:c="2"/>],<text:line-break/><text:tab/>"lat": 52.119561,<text:line-break/><text:tab/>"lon": 11.629398<text:line-break/>}</text:p>
      <text:p text:style-name="Text_20_body">Das muss dann ein http-Server als JSON ausliefern, allerdings muss natürlich space.open entsprechend angepass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3::30:00</meta:creation-date>
    <dc:creator>Generated</dc:creator>
    <dc:date>2026-09-04T13::30:00</dc:date>
    <dc:language>en-US</dc:language>
    <meta:editing-cycles>1</meta:editing-cycles>
    <meta:editing-duration>PT0S</meta:editing-duration>
    <dc:title>resources:spaceapi:spaceapi</dc:title>
  </office:meta>
</office:document-meta>
</file>