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6-14"/><text:bookmark-start text:name="__RefHeading___stammtisch_2023-06-14_kw22_1"/><text:bookmark-start text:name="stammtisch_2023-06-14_kw22"/>Stammtisch 2023-06-14 (KW22)<text:bookmark-end text:name="__RefHeading___stammtisch_2023-06-14_kw22_1"/><text:bookmark-end text:name="stammtisch_2023-06-14_kw22"/></text:h>
      <text:p text:style-name="Text_20_body">Beginn
  :  19:30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p text:style-name="Text_20_body">anwesend
  : </text:p>
      <text:p text:style-name="Text_20_body">abgesagt
  : Tux, Rick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astListParagraph_List_20_1_Content_First">Amtsgericht hat MV bestätigt</text:p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Wollen wir uns einen neuen Beamer anschaffen?</text:p>
          <text:list text:style-name="List_20_1">
            <text:list-item>
              <text:p text:style-name="List_20_1_Content">Bei Bridgefield nachgefragt?</text:p>
            </text:list-item>
            <text:list-item>
              <text:p text:style-name="List_20_1_Content">(Rick) Wer sollte denn da nachfragen? Die, die da arbeiten? Am besten der Vorstand. Der Text kann ja von anderen geschrieben werden.</text:p>
            </text:list-item>
          </text:list>
        </text:list-item>
        <text:list-item>
          <text:p text:style-name="List_20_1_Content">Neue Webseite auf Jekyll-Basis</text:p>
          <text:list text:style-name="List_20_1">
            <text:list-item>
              <text:p text:style-name="List_20_1_Content">aktueller Stand? </text:p>
            </text:list-item>
            <text:list-item>
              <text:p text:style-name="List_20_1_Content">→ <text:a xlink:type="simple" xlink:href="https://github.com/penguineer/gh-blog" text:style-name="Internet_20_link" text:visited-style-name="Visited_20_Internet_20_Link">https://github.com/penguineer/gh-blog</text:a></text:p>
            </text:list-item>
            <text:list-item>
              <text:p text:style-name="List_20_1_Content">wird immer mal ergänzt</text:p>
            </text:list-item>
          </text:list>
        </text:list-item>
        <text:list-item>
          <text:p text:style-name="List_20_1_Content">Was machen wir mit dem Gerümpel in Hempels Zimmer (aktueller Stand)</text:p>
          <text:list text:style-name="List_20_1">
            <text:list-item>
              <text:p text:style-name="List_20_1_Content">(Rick) wir haben schon sehr viel aussortiert, aber das meiste, was da rumliegt, gehört jemanden oder ist zu Wertvoll (z.B. Amigas)</text:p>
            </text:list-item>
          </text:list>
        </text:list-item>
        <text:list-item>
          <text:p text:style-name="List_20_1_Content">Datenschutz-Erklärung </text:p>
          <text:list text:style-name="List_20_1">
            <text:list-item>
              <text:p text:style-name="List_20_1_Content_Last"><text:a xlink:type="simple" xlink:href="https://wiki.netz39.de/projects_protected:2020:datenschutzerklaerung" text:style-name="Internet_20_link" text:visited-style-name="Visited_20_Internet_20_Link">https://wiki.netz39.de/projects_protected:2020:datenschutzerklaerung</text:a>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Fazit LNDW</text:p>
          <text:list text:style-name="List_20_1">
            <text:list-item>
              <text:p text:style-name="List_20_1_Content">ca. 57 Erwachsene und 15 Kinder waren Besucher</text:p>
            </text:list-item>
            <text:list-item>
              <text:p text:style-name="List_20_1_Content">Lötworkshop, DDR, 3D Drucker wurden gut aufgenommen</text:p>
            </text:list-item>
            <text:list-item>
              <text:p text:style-name="List_20_1_Content">Wunsch nach regelmäßigen Veranstaltungen wurde geäußert (DDR, Tag der offenen Tür, mehr Workshops, etc.)</text:p>
            </text:list-item>
            <text:list-item>
              <text:p text:style-name="List_20_1_Content_Last">Rick möchte für die nächste LNDW nicht mehr den Hut aufhaben. Jemand anderes müsste sich finden oder schon mal gedanken machen.</text:p>
            </text:list-item>
          </text:list>
        </text:list-item>
      </text:list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list text:style-name="List_20_1" text:continue-numbering="false">
        <text:list-item>
          <text:p text:style-name="List_20_1_Content_First">Rick möchte nicht mehr die Küchenputzfrau/Mann sein. Bitte räumt eure Sachen weg und putzt sie mit der Hand, wenn sie stark verschmutzt sind (z.B. Pizzamesser, Bretter, Pfannen)</text:p>
        </text:list-item>
        <text:list-item>
          <text:p text:style-name="List_20_1_Content">Zukunft des Ätzlabors</text:p>
        </text:list-item>
        <text:list-item>
          <text:p text:style-name="List_20_1_Content">SIG Lasercutter → <text:a xlink:type="simple" xlink:href="https://wiki.netz39.de/projects:2023:lasercutter" text:style-name="Internet_20_link" text:visited-style-name="Visited_20_Internet_20_Link">https://wiki.netz39.de/projects:2023:lasercutter</text:a></text:p>
        </text:list-item>
        <text:list-item>
          <text:p text:style-name="List_20_1_Content">Till möchte Schließberechtigung</text:p>
          <text:list text:style-name="List_20_1">
            <text:list-item>
              <text:p text:style-name="List_20_1_Content_Last">Bürgen für Till: Rick</text:p>
            </text:list-item>
          </text:list>
        </text:list-item>
      </text:list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_Last">Müll/Altpapier/Gelber Sack → </text:p>
        </text:list-item>
      </text:list>
      <text:p text:style-name="Text_20_body">Fnord1: </text:p>
      <text:p text:style-name="Text_20_body">Fnord2: </text:p>
      <text:list text:style-name="List_20_1" text:continue-numbering="false">
        <text:list-item>
          <text:p text:style-name="LastListParagraph_List_20_1_Content_First">Versiffter Würfel → </text:p>
        </text:list-item>
      </text:list>
      <text:p text:style-name="Horizontal_20_Line"/>
      <text:p text:style-name="Text_20_body">Ende: </text:p>
      <text:p text:style-name="Text_20_body">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5::15:22</meta:creation-date>
    <dc:creator>Generated</dc:creator>
    <dc:date>2026-09-01T15::15:22</dc:date>
    <dc:language>en-US</dc:language>
    <meta:editing-cycles>1</meta:editing-cycles>
    <meta:editing-duration>PT0S</meta:editing-duration>
    <dc:title>stammtisch:2023:2023-06-14</dc:title>
  </office:meta>
</office:document-meta>
</file>