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9-04"/><text:bookmark-start text:name="__RefHeading___stammtisch_2024-09-04_kw36_1"/><text:bookmark-start text:name="stammtisch_2024-09-04_kw36"/>Stammtisch 2024-09-04 (KW36)<text:bookmark-end text:name="__RefHeading___stammtisch_2024-09-04_kw36_1"/><text:bookmark-end text:name="stammtisch_2024-09-04_kw36"/></text:h>
      <text:p text:style-name="Text_20_body">Beginn
  : <text:span text:style-name="Strong_20_Emphasis">:</text:span> Uhr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Stromvertrag</text:p>
          <text:list text:style-name="List_20_1">
            <text:list-item>
              <text:p text:style-name="List_20_1_Content">Status? </text:p>
            </text:list-item>
          </text:list>
        </text:list-item>
        <text:list-item>
          <text:p text:style-name="List_20_1_Content">Umtragung im Vereinsregister in Amtsgericht steht noch aus</text:p>
          <text:list text:style-name="List_20_1">
            <text:list-item>
              <text:p text:style-name="List_20_1_Content_Last">Status?</text:p>
            </text:list-item>
          </text:list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list text:style-name="List_20_1" text:continue-numbering="false">
        <text:list-item>
          <text:p text:style-name="List_20_1_Content_First">neue <text:a xlink:type="simple" xlink:href="https://de.aliexpress.com/item/1005006305612806.html" text:style-name="Internet_20_link" text:visited-style-name="Visited_20_Internet_20_Link">BLE-Coins</text:a> (NRF52832 no sensor) müssen angeschafft werden</text:p>
          <text:list text:style-name="List_20_1">
            <text:list-item>
              <text:p text:style-name="List_20_1_Content">~7€ pro Stück</text:p>
            </text:list-item>
          </text:list>
        </text:list-item>
        <text:list-item>
          <text:p text:style-name="List_20_1_Content">Oscar hat Bücher (aus)sortiert</text:p>
          <text:list text:style-name="List_20_1">
            <text:list-item>
              <text:p text:style-name="List_20_1_Content_Last">Bisher keine Ankündigung im Discord und Mailverteiler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</text:p>
        </text:list-item>
        <text:list-item>
          <text:p text:style-name="List_20_1_Content">Staubsaugen (Wischen) ((auch Sofas und Tisch)) →</text:p>
        </text:list-item>
        <text:list-item>
          <text:p text:style-name="List_20_1_Content">Abflüsse gießen →</text:p>
        </text:list-item>
        <text:list-item>
          <text:p text:style-name="List_20_1_Content">Status Handtücher →</text:p>
        </text:list-item>
        <text:list-item>
          <text:p text:style-name="List_20_1_Content">Kompressor/Keller checken →</text:p>
        </text:list-item>
        <text:list-item>
          <text:p text:style-name="List_20_1_Content_Last">Eingang Innenhof →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p text:style-name="Horizontal_20_Line"/>
      <text:p text:style-name="Text_20_body">Ende: <text:span text:style-name="Strong_20_Emphasis">:</text:span>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3::19:27</meta:creation-date>
    <dc:creator>Generated</dc:creator>
    <dc:date>2026-08-31T13::19:27</dc:date>
    <dc:language>en-US</dc:language>
    <meta:editing-cycles>1</meta:editing-cycles>
    <meta:editing-duration>PT0S</meta:editing-duration>
    <dc:title>stammtisch:2024:2024-09-04</dc:title>
  </office:meta>
</office:document-meta>
</file>