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2-05"/><text:bookmark-start text:name="__RefHeading___stammtisch_2025-02-05_kw6_1"/><text:bookmark-start text:name="stammtisch_2025-02-05_kw6"/>Stammtisch 2025-02-05 (KW6)<text:bookmark-end text:name="__RefHeading___stammtisch_2025-02-05_kw6_1"/><text:bookmark-end text:name="stammtisch_2025-02-05_kw6"/></text:h>
      <text:p text:style-name="Text_20_body">Beginn
  : --:--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?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Stromvertrag?</text:p>
        </text:list-item>
        <text:list-item>
          <text:p text:style-name="List_20_1_Content_Last">Notar?</text:p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Wir haben aktuell keinen (2D) Drucker</text:p>
          <text:list text:style-name="List_20_1">
            <text:list-item>
              <text:p text:style-name="List_20_1_Content">neue schwarze Kartusche?</text:p>
            </text:list-item>
            <text:list-item>
              <text:p text:style-name="List_20_1_Content">Entscheidung über alle Farben wurde letztes Mal auf heute vertagt. Wir brauchten Preisvergleiche zwischen Fake und Original und wie viel die Vereinskasse gerade hergibt.</text:p>
            </text:list-item>
          </text:list>
        </text:list-item>
        <text:list-item>
          <text:p text:style-name="List_20_1_Content">Wir haben zu viele ungenutzte 3D-Drucker, was damit?</text:p>
        </text:list-item>
        <text:list-item>
          <text:p text:style-name="List_20_1_Content">Thema vom letzten Mal: Onboarding sollte wieder eingeführt werden, damit die Leute die Prozesse/crons/ToDos kennen lernen.</text:p>
          <text:list text:style-name="List_20_1">
            <text:list-item>
              <text:p text:style-name="List_20_1_Content_Last">Status?    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DevDays - relevant für uns ist nur der 2025-05-13 (Dienstag)</text:p>
          <text:list text:style-name="List_20_1">
            <text:list-item>
              <text:p text:style-name="List_20_1_Content">10 min Vortrag, wo unser Verein vorgestellt werden kann</text:p>
            </text:list-item>
            <text:list-item>
              <text:p text:style-name="List_20_1_Content">Lötworkshop als Night School Dienstag Abend (zwischen 18-22Uhr)</text:p>
              <text:list text:style-name="List_20_1">
                <text:list-item>
                  <text:p text:style-name="List_20_1_Content">Leute finden, die da den Workshop mitbetreuen</text:p>
                </text:list-item>
                <text:list-item>
                  <text:p text:style-name="List_20_1_Content_Last">neue Lötgespenster designen mit USB-C  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tuelle_projekte_8"/><text:bookmark-start text:name="aktuelle_projekte"/>aktuelle Projekte<text:bookmark-end text:name="__RefHeading___aktuelle_projekte_8"/><text:bookmark-end text:name="aktuelle_projekte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reinigen → </text:p>
        </text:list-item>
        <text:list-item>
          <text:p text:style-name="List_20_1_Content">Kompressor/Keller checken →</text:p>
        </text:list-item>
        <text:list-item>
          <text:p text:style-name="List_20_1_Content_Last">Eingang Innenhof → 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list text:style-name="List_20_1" text:continue-numbering="false">
        <text:list-item>
          <text:p text:style-name="List_20_1_Content_First">Versiffter Würfel →</text:p>
        </text:list-item>
        <text:list-item>
          <text:p text:style-name="List_20_1_Content">2x silberne Taschenlampen original für Erik gedacht -&gt;</text:p>
        </text:list-item>
        <text:list-item>
          <text:p text:style-name="List_20_1_Content">Fernbedienung Sony-TV -&gt;</text:p>
        </text:list-item>
        <text:list-item>
          <text:p text:style-name="List_20_1_Content">IDE Festplatte, 160GB -&gt;</text:p>
        </text:list-item>
        <text:list-item>
          <text:p text:style-name="List_20_1_Content">Netzteil 12V 3A, Barrel-Jack -&gt;</text:p>
        </text:list-item>
        <text:list-item>
          <text:p text:style-name="List_20_1_Content">3D-Drucker Motherboard von CTC -&gt;</text:p>
        </text:list-item>
        <text:list-item>
          <text:p text:style-name="List_20_1_Content">Raspberry Pi 1 Rev A im Reichelt-Gehäuse -&gt;</text:p>
        </text:list-item>
        <text:list-item>
          <text:p text:style-name="List_20_1_Content">µUSB -&gt; USB-A -&gt;</text:p>
        </text:list-item>
        <text:list-item>
          <text:p text:style-name="List_20_1_Content">2x USB-C -&gt; USB-A  -&gt;</text:p>
        </text:list-item>
        <text:list-item>
          <text:p text:style-name="List_20_1_Content">USB-A -&gt; offen -&gt;</text:p>
        </text:list-item>
        <text:list-item>
          <text:p text:style-name="List_20_1_Content">3.5mm -&gt; 3.5mm Kinke -&gt;</text:p>
        </text:list-item>
        <text:list-item>
          <text:p text:style-name="List_20_1_Content">3.5" Festplattenhalterungen -&gt;</text:p>
        </text:list-item>
        <text:list-item>
          <text:p text:style-name="List_20_1_Content">Kompass, Mountain Dew farbig -&gt; </text:p>
        </text:list-item>
        <text:list-item>
          <text:p text:style-name="List_20_1_Content">Joystickkappen -&gt;</text:p>
        </text:list-item>
        <text:list-item>
          <text:p text:style-name="List_20_1_Content">2x Mikromotoren für Drohnen -&gt;</text:p>
        </text:list-item>
        <text:list-item>
          <text:p text:style-name="List_20_1_Content_Last">Runder Plastikbehälter aus PE -&gt;</text:p>
        </text:list-item>
      </text:list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p text:style-name="Horizontal_20_Line"/>
      <text:p text:style-name="Text_20_body">Ende: --: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2:42</meta:creation-date>
    <dc:creator>Generated</dc:creator>
    <dc:date>2026-09-13T08::42:42</dc:date>
    <dc:language>en-US</dc:language>
    <meta:editing-cycles>1</meta:editing-cycles>
    <meta:editing-duration>PT0S</meta:editing-duration>
    <dc:title>stammtisch:2025:2025-02-05</dc:title>
  </office:meta>
</office:document-meta>
</file>