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oyostepper.de/" text:style-name="Internet_20_link" text:visited-style-name="Visited_20_Internet_20_Link">https://www.oyostepper.de/</text:a><text:bookmark text:name="user:ben"/> ist ein professioneller Online-Anbieter von Schrittmotoren in China mit zuverlässiger qualität und wettbewerbsfähigen preisen. Wir bieten eine breite Auswahl an Schrittmotoren und Servomotoren in verschiedenen Größen, Phasen und Schrittwinkeln an. Unsere Produkte können in einer Vielzahl von Anwendungen eingesetzt werden, die eine präzise Steuerung erfordern, darunter Druckgeräte, Graviermaschinen, Textilmaschinen, externe Computerperipheriegeräte, CNC-Fräsmaschinen und kleine Robotikanwendu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1::22:37</meta:creation-date>
    <dc:creator>Generated</dc:creator>
    <dc:date>2026-08-15T01::22:37</dc:date>
    <dc:language>en-US</dc:language>
    <meta:editing-cycles>1</meta:editing-cycles>
    <meta:editing-duration>PT0S</meta:editing-duration>
    <dc:title>user:ben</dc:title>
  </office:meta>
</office:document-meta>
</file>