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40e8ffb517c4eae09211f34ea5694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a740e8ffb517c4eae09211f34ea5694e.jpg" xlink:type="simple" xlink:show="embed" xlink:actuate="onLoad"/></draw:frame></text:p>
      <text:h text:style-name="Heading_20_1" text:outline-level="1"><text:bookmark text:name="user:bert"/><text:bookmark-start text:name="__RefHeading___bert_freudenberg_1"/><text:bookmark-start text:name="bert_freudenberg"/>Bert Freudenberg<text:bookmark-end text:name="__RefHeading___bert_freudenberg_1"/><text:bookmark-end text:name="bert_freudenberg"/></text:h>
      <text:list text:style-name="List_20_1" text:continue-numbering="false">
        <text:list-item>
          <text:p text:style-name="List_20_1_Content_First"><text:span text:style-name=""> Twitter</text:span></text:p>
          <text:line-break/>
          <text:p text:style-name="List_20_1_Content"> <text:a xlink:type="simple" xlink:href="https://twitter.com/bertfreudenberg" text:style-name="Internet_20_link" text:visited-style-name="Visited_20_Internet_20_Link">@bertfreudenberg</text:a></text:p>
        </text:list-item>
        <text:list-item>
          <text:p text:style-name="List_20_1_Content"><text:span text:style-name=""> Email</text:span></text:p>
          <text:line-break/>
          <text:p text:style-name="List_20_1_Content"> <text:a xlink:type="simple" xlink:href="mailto:mailto:bert@freudenbergs.de" text:style-name="Internet_20_link" text:visited-style-name="Visited_20_Internet_20_Link">bert@freudenbergs.de</text:a></text:p>
        </text:list-item>
        <text:list-item>
          <text:p text:style-name="List_20_1_Content"><text:span text:style-name=""> github</text:span></text:p>
          <text:line-break/>
          <text:p text:style-name="List_20_1_Content_Last"> <text:a xlink:type="simple" xlink:href="https://github.com/bertfreudenberg" text:style-name="Internet_20_link" text:visited-style-name="Visited_20_Internet_20_Link">bertfreudenberg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04::43:42</meta:creation-date>
    <dc:creator>Generated</dc:creator>
    <dc:date>2026-09-14T04::43:42</dc:date>
    <dc:language>en-US</dc:language>
    <meta:editing-cycles>1</meta:editing-cycles>
    <meta:editing-duration>PT0S</meta:editing-duration>
    <dc:title>user:bert</dc:title>
  </office:meta>
</office:document-meta>
</file>