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3dd9270dfdeeb6c752d19bbaa8898f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toby:openhab"/><text:bookmark-start text:name="__RefHeading___openhab_1"/><text:bookmark-start text:name="openhab"/>openhab<text:bookmark-end text:name="__RefHeading___openhab_1"/><text:bookmark-end text:name="openhab"/></text:h>
      <text:p text:style-name="Text_20_body"><text:a xlink:type="simple" xlink:href="http://www.openhab.org" text:style-name="Internet_20_link" text:visited-style-name="Visited_20_Internet_20_Link">open Home Automation Bus (openHAB)</text:a> ist eine in Java entwickelte Softwarelösung, die Komponenten zur Gebäudeautomatisierung von den verschiedensten Anbietern hersteller- und protokollneutral in einer Plattform miteinander verbindet. Und das als OpenSource!</text:p>
      <text:p text:style-name="Text_20_body"><draw:frame draw:style-name="mediacenter" draw:name="0" text:anchor-type="paragraph" draw:z-index="0" svg:width="15.875cm" svg:height="9.0509049773756cm"><draw:image xlink:href="Pictures/83dd9270dfdeeb6c752d19bbaa8898f0.jpg" xlink:type="simple" xlink:show="embed" xlink:actuate="onLoad"/></draw:frame></text:p>
      <text:h text:style-name="Heading_20_2" text:outline-level="2"><text:bookmark-start text:name="__RefHeading___warum_openhab_im_space_und_nicht_selbstgehackt_2"/><text:bookmark-start text:name="warum_openhab_im_space_und_nicht_selbstgehackt"/>Warum openhab im Space und nicht selbstgehackt?<text:bookmark-end text:name="__RefHeading___warum_openhab_im_space_und_nicht_selbstgehackt_2"/><text:bookmark-end text:name="warum_openhab_im_space_und_nicht_selbstgehackt"/></text:h>
      <text:p text:style-name="Text_20_body">Durch openhab wird die Hürde auch technisch nicht ganz so vergeekten Mitgliedern gesenkt. Es ist ziemlich einfach durch bereits existierende Bundles, mit denen openhab erweitert werden kann Funktionen einzubinden und ganz einfach benutzerdefinierte Regeln zu erstellen.</text:p>
      <text:h text:style-name="Heading_20_2" text:outline-level="2"><text:bookmark-start text:name="__RefHeading___worauf_soll_openhab_im_space_laufen_3"/><text:bookmark-start text:name="worauf_soll_openhab_im_space_laufen"/>Worauf soll openhab im Space laufen?<text:bookmark-end text:name="__RefHeading___worauf_soll_openhab_im_space_laufen_3"/><text:bookmark-end text:name="worauf_soll_openhab_im_space_laufen"/></text:h>
      <text:p text:style-name="Text_20_body">Bei dem Dauertest in meiner Wohnung habe ich schnelle Bootvorgänge und kurze Reaktionszeiten auf einem odroid-C1 feststellen können.
Mit dem mittlerweile geupdateten odroid C1+ sollte das alleine schon wegen des Plus im Namen schneller gehen ;) (HDMI Buchse wurde auf normal HDMI vergrößert und Kühlkörper hinzugefügt).
Mit einer ubuntu-Distro sollte das ganze innerhalb weniger Minuten installiert sein.
Eine parallele Nutzung als xbmc / Kodi Device wäre auf Realisierbarkeit zu prüfen.</text:p>
      <text:p text:style-name="Text_20_body">Test mit:</text:p>
      <text:list text:style-name="List_20_1" text:continue-numbering="false">
        <text:list-item>
          <text:p text:style-name="List_20_1_Content_First"> odroid C1 &amp; ubuntu → regular Booten, openhab schön fix</text:p>
        </text:list-item>
        <text:list-item>
          <text:p text:style-name="List_20_1_Content_Last"> Raspberry Pi 2 &amp; ubuntu Mate → fixes Booten, openhab super lahm </text:p>
        </text:list-item>
      </text:list>
      <text:line-break/>
      <text:h text:style-name="Heading_20_2" text:outline-level="2"><text:bookmark-start text:name="__RefHeading___welche_funktionen_sollen_implementiert_werden_4"/><text:bookmark-start text:name="welche_funktionen_sollen_implementiert_werden"/>Welche Funktionen sollen implementiert werden<text:bookmark-end text:name="__RefHeading___welche_funktionen_sollen_implementiert_werden_4"/><text:bookmark-end text:name="welche_funktionen_sollen_implementiert_werden"/></text:h>
      <text:p text:style-name="Text_20_body">Das sind den Nutzern nur die Grenzen ihrer Fantasie und der finanziellen und motivativen Ausdauer gesetzt.</text:p>
      <text:h text:style-name="Heading_20_1" text:outline-level="1"><text:bookmark-start text:name="__RefHeading___sensoren_5"/><text:bookmark-start text:name="sensoren"/>Sensoren<text:bookmark-end text:name="__RefHeading___sensoren_5"/><text:bookmark-end text:name="sensoren"/></text:h>
      <text:list text:style-name="List_20_1" text:continue-numbering="false">
        <text:list-item>
          <text:p text:style-name="List_20_1_Content_First"> Spacestatus (entweder über API oder irgendwie direkt)</text:p>
        </text:list-item>
        <text:list-item>
          <text:p text:style-name="List_20_1_Content"> Bewegungsmelder (Werkstatt)</text:p>
        </text:list-item>
        <text:list-item>
          <text:p text:style-name="List_20_1_Content"> Temperatur (ds18b20)</text:p>
        </text:list-item>
        <text:list-item>
          <text:p text:style-name="List_20_1_Content"> Tür / Fensteröffnung-sensoren (Küchentür !!!)</text:p>
        </text:list-item>
        <text:list-item>
          <text:p text:style-name="List_20_1_Content"> Taster (z.B. "Leaving Space Knob")</text:p>
        </text:list-item>
        <text:list-item>
          <text:p text:style-name="List_20_1_Content"> KODI - Status (Playing / Pause)</text:p>
        </text:list-item>
        <text:list-item>
          <text:p text:style-name="List_20_1_Content"> Türstatus (Tür offen, Schloss offen)</text:p>
        </text:list-item>
        <text:list-item>
          <text:p text:style-name="List_20_1_Content_Last"> Rollladenstatus</text:p>
        </text:list-item>
      </text:list>
      <text:line-break/>
      <text:h text:style-name="Heading_20_1" text:outline-level="1"><text:bookmark-start text:name="__RefHeading___aktoren_6"/><text:bookmark-start text:name="aktoren"/>Aktoren<text:bookmark-end text:name="__RefHeading___aktoren_6"/><text:bookmark-end text:name="aktoren"/></text:h>
      <text:list text:style-name="List_20_1" text:continue-numbering="false">
        <text:list-item>
          <text:p text:style-name="List_20_1_Content_First"> Twitter Account (Spacestatus)</text:p>
        </text:list-item>
        <text:list-item>
          <text:p text:style-name="List_20_1_Content"> RGB Logo an der Wand</text:p>
        </text:list-item>
        <text:list-item>
          <text:p text:style-name="List_20_1_Content"> Höllen-Klingel im Space (<text:span text:style-name="Strong_20_Emphasis">NUR</text:span> als Warnung zB. beim Schließen des Space wenn Türsensor zum Hof noch offen ist)</text:p>
          <text:list text:style-name="List_20_1">
            <text:list-item>
              <text:p text:style-name="List_20_1_Content"> [david] die Klingel kann leider nicht leise… ich bin dagegen, das automatisch verfügbar zu machen, weil uns das definitiv Ärger mit den Nachbarn einhandeln wird</text:p>
            </text:list-item>
            <text:list-item>
              <text:p text:style-name="List_20_1_Content"> [tux] Nutzung der Klingel sollte zeitlich eingeschränkt werden</text:p>
            </text:list-item>
            <text:list-item>
              <text:p text:style-name="List_20_1_Content"> [tux] Klöppel mit Stoff oder Gummi umwickeln, dann wird die Klingel signifikant leiser</text:p>
            </text:list-item>
          </text:list>
        </text:list-item>
        <text:list-item>
          <text:p text:style-name="List_20_1_Content_Last"> Steckdosen Schalten (Funksteckdosen oder Relais)</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1::57:22</meta:creation-date>
    <dc:creator>Generated</dc:creator>
    <dc:date>2026-09-04T11::57:22</dc:date>
    <dc:language>en-US</dc:language>
    <meta:editing-cycles>1</meta:editing-cycles>
    <meta:editing-duration>PT0S</meta:editing-duration>
    <dc:title>user:toby:openhab</dc:title>
  </office:meta>
</office:document-meta>
</file>