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jewelerstoolsmall.com/" text:style-name="Internet_20_link" text:visited-style-name="Visited_20_Internet_20_Link">https://www.jewelerstoolsmall.com/</text:a><text:bookmark text:name="user:user"/> is an online supplier based in China, offering a wide range of jewelry making tools for jewelers and goldsmiths. We are committed to wholesale and retail various jewelry making equipment, including gold melting furnaces, jewelry engraving machines, measuring and testing tools, and hand tools.etc. Our goal is to supply quality tools at competitive prices that help enhance the jewelry making proc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2::17:30</meta:creation-date>
    <dc:creator>Generated</dc:creator>
    <dc:date>2026-08-13T12::17:30</dc:date>
    <dc:language>en-US</dc:language>
    <meta:editing-cycles>1</meta:editing-cycles>
    <meta:editing-duration>PT0S</meta:editing-duration>
    <dc:title>user:user</dc:title>
  </office:meta>
</office:document-meta>
</file>