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88c24bd3aca5f8da8ea19f9da17056.jpg"/>
  <manifest:file-entry manifest:media-type="image/jpeg" manifest:full-path="Pictures/bbeece45393d47ddbf7014051cc1e2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yomin"/><text:bookmark-start text:name="__RefHeading___martin_roedel_1"/><text:bookmark-start text:name="martin_roedel"/>Martin Rödel<text:bookmark-end text:name="__RefHeading___martin_roedel_1"/><text:bookmark-end text:name="martin_roedel"/></text:h>
      <text:h text:style-name="Heading_20_2" text:outline-level="2"><text:bookmark-start text:name="__RefHeading___nicks_2"/><text:bookmark-start text:name="nicks"/>Nicks<text:bookmark-end text:name="__RefHeading___nicks_2"/><text:bookmark-end text:name="nicks"/></text:h>
      <text:list text:style-name="List_20_1" text:continue-numbering="false">
        <text:list-item>
          <text:p text:style-name="List_20_1_Content_First"> Yomin</text:p>
        </text:list-item>
        <text:list-item>
          <text:p text:style-name="List_20_1_Content"> The Keymaker</text:p>
        </text:list-item>
        <text:list-item>
          <text:p text:style-name="List_20_1_Content"> Klettermartin</text:p>
        </text:list-item>
        <text:list-item>
          <text:p text:style-name="List_20_1_Content_Last"> Hutmartin</text:p>
        </text:list-item>
      </text:list>
      <text:line-break/>
      <text:h text:style-name="Heading_20_2" text:outline-level="2"><text:bookmark-start text:name="__RefHeading___projects_3"/><text:bookmark-start text:name="projects"/>Projects<text:bookmark-end text:name="__RefHeading___projects_3"/><text:bookmark-end text:name="projects"/></text:h>
      <text:list text:style-name="List_20_1" text:continue-numbering="false">
        <text:list-item>
          <text:p text:style-name="List_20_1_Content_First"> <text:a xlink:type="simple" xlink:href="https://wiki.netz39.de/projects:2013:relais_computer" text:style-name="Internet_20_link" text:visited-style-name="Visited_20_Internet_20_Link">Relais Computer</text:a></text:p>
        </text:list-item>
        <text:list-item>
          <text:p text:style-name="List_20_1_Content"> <text:a xlink:type="simple" xlink:href="https://wiki.netz39.de/projects:2013:cnc_sewer" text:style-name="Internet_20_link" text:visited-style-name="Visited_20_Internet_20_Link">CNC Sewer</text:a></text:p>
        </text:list-item>
        <text:list-item>
          <text:p text:style-name="List_20_1_Content"> <text:a xlink:type="simple" xlink:href="https://wiki.netz39.de/projects:2013:garments:japanese#kimono" text:style-name="Internet_20_link" text:visited-style-name="Visited_20_Internet_20_Link">Kimono</text:a></text:p>
        </text:list-item>
        <text:list-item>
          <text:p text:style-name="List_20_1_Content_Last"> <text:a xlink:type="simple" xlink:href="https://wiki.netz39.de/projects:2013:lockpicking" text:style-name="Internet_20_link" text:visited-style-name="Visited_20_Internet_20_Link">Lockpicking</text:a></text:p>
        </text:list-item>
      </text:list>
      <text:line-break/>
      <text:h text:style-name="Heading_20_2" text:outline-level="2"><text:bookmark-start text:name="__RefHeading___finished_projects_4"/><text:bookmark-start text:name="finished_projects"/>Finished Projects<text:bookmark-end text:name="__RefHeading___finished_projects_4"/><text:bookmark-end text:name="finished_projects"/></text:h>
      <text:list text:style-name="List_20_1" text:continue-numbering="false">
        <text:list-item>
          <text:p text:style-name="List_20_1_Content_First"> <text:a xlink:type="simple" xlink:href="https://github.com/Yomin/studentcard" text:style-name="Internet_20_link" text:visited-style-name="Visited_20_Internet_20_Link">reverse engineering the OVGU student card</text:a></text:p>
        </text:list-item>
        <text:list-item>
          <text:p text:style-name="List_20_1_Content"> <text:a xlink:type="simple" xlink:href="https://wiki.netz39.de/projects:2013:ftdi_breakout" text:style-name="Internet_20_link" text:visited-style-name="Visited_20_Internet_20_Link">FTDI Breakout Board</text:a></text:p>
        </text:list-item>
        <text:list-item>
          <text:p text:style-name="List_20_1_Content"> <text:a xlink:type="simple" xlink:href="https://wiki.netz39.de/projects:2013:throwing_star" text:style-name="Internet_20_link" text:visited-style-name="Visited_20_Internet_20_Link">LAN Tap Throwing Star</text:a></text:p>
        </text:list-item>
        <text:list-item>
          <text:p text:style-name="List_20_1_Content"> <text:a xlink:type="simple" xlink:href="https://wiki.netz39.de/projects:2013:garments:japanese" text:style-name="Internet_20_link" text:visited-style-name="Visited_20_Internet_20_Link">Japanese Garments</text:a></text:p>
          <text:list text:style-name="List_20_1">
            <text:list-item>
              <text:p text:style-name="List_20_1_Content"> <text:a xlink:type="simple" xlink:href="https://wiki.netz39.de/projects:2013:garments:japanese#haori" text:style-name="Internet_20_link" text:visited-style-name="Visited_20_Internet_20_Link">Haori</text:a></text:p>
            </text:list-item>
          </text:list>
        </text:list-item>
        <text:list-item>
          <text:p text:style-name="List_20_1_Content"> <text:a xlink:type="simple" xlink:href="https://wiki.netz39.de/projects:2013:led_display" text:style-name="Internet_20_link" text:visited-style-name="Visited_20_Internet_20_Link">LED Display</text:a></text:p>
        </text:list-item>
        <text:list-item>
          <text:p text:style-name="List_20_1_Content"> <text:a xlink:type="simple" xlink:href="https://wiki.netz39.de/projects:2013:bulbdial_clock" text:style-name="Internet_20_link" text:visited-style-name="Visited_20_Internet_20_Link">Bulbdial Clock</text:a></text:p>
        </text:list-item>
        <text:list-item>
          <text:p text:style-name="List_20_1_Content"> <text:a xlink:type="simple" xlink:href="https://wiki.netz39.de/projects:2013:blinkedings_ultimate" text:style-name="Internet_20_link" text:visited-style-name="Visited_20_Internet_20_Link">Blinkedings Ultimate</text:a></text:p>
        </text:list-item>
        <text:list-item>
          <text:p text:style-name="List_20_1_Content_Last"> <text:a xlink:type="simple" xlink:href="https://wiki.netz39.de/projects:2014:klocam" text:style-name="Internet_20_link" text:visited-style-name="Visited_20_Internet_20_Link">klocam</text:a></text:p>
        </text:list-item>
      </text:list>
      <text:line-break/>
      <text:h text:style-name="Heading_20_2" text:outline-level="2"><text:bookmark-start text:name="__RefHeading___future_projects_5"/><text:bookmark-start text:name="future_projects"/>Future Projects<text:bookmark-end text:name="__RefHeading___future_projects_5"/><text:bookmark-end text:name="future_projects"/></text:h>
      <text:list text:style-name="List_20_1" text:continue-numbering="false">
        <text:list-item>
          <text:p text:style-name="List_20_1_Content_First"> nightvision</text:p>
        </text:list-item>
        <text:list-item>
          <text:p text:style-name="List_20_1_Content"> something with my acoustic coupler (cool idea missing)</text:p>
        </text:list-item>
        <text:list-item>
          <text:p text:style-name="List_20_1_Content"> something with my old vending machine smart card reader (first reverse engineering needed)</text:p>
        </text:list-item>
        <text:list-item>
          <text:p text:style-name="List_20_1_Content_Last"> DECT phones + asterisk = profit?</text:p>
        </text:list-item>
      </text:list>
      <text:line-break/>
      <text:h text:style-name="Heading_20_2" text:outline-level="2"><text:bookmark-start text:name="__RefHeading___personal_projects_6"/><text:bookmark-start text:name="personal_projects"/>Personal Projects<text:bookmark-end text:name="__RefHeading___personal_projects_6"/><text:bookmark-end text:name="personal_projects"/></text:h>
      <text:list text:style-name="List_20_1" text:continue-numbering="false">
        <text:list-item>
          <text:p text:style-name="List_20_1_Content_First"> <text:a xlink:type="simple" xlink:href="https://github.com/Yomin/artteco" text:style-name="Internet_20_link" text:visited-style-name="Visited_20_Internet_20_Link">Art Teco - ncurses based text editor</text:a></text:p>
        </text:list-item>
        <text:list-item>
          <text:p text:style-name="List_20_1_Content"> <text:a xlink:type="simple" xlink:href="https://github.com/Yomin/neobox" text:style-name="Internet_20_link" text:visited-style-name="Visited_20_Internet_20_Link">Neobox - OpenMoko Neo userland replacement</text:a></text:p>
        </text:list-item>
        <text:list-item>
          <text:p text:style-name="List_20_1_Content"> <text:a xlink:type="simple" xlink:href="https://github.com/Yomin/dmenu" text:style-name="Internet_20_link" text:visited-style-name="Visited_20_Internet_20_Link">dmenu with filecompletion</text:a></text:p>
        </text:list-item>
        <text:list-item>
          <text:p text:style-name="List_20_1_Content"> <text:a xlink:type="simple" xlink:href="https://github.com/Yomin/spacestatus" text:style-name="Internet_20_link" text:visited-style-name="Visited_20_Internet_20_Link">space status trayicon</text:a></text:p>
        </text:list-item>
        <text:list-item>
          <text:p text:style-name="List_20_1_Content_Last"> <text:a xlink:type="simple" xlink:href="https://wiki.netz39.de/user:yomin:tabakdosendeckelgravur" text:style-name="Internet_20_link" text:visited-style-name="Visited_20_Internet_20_Link">Tabakdosendeckelgravur</text:a></text:p>
        </text:list-item>
      </text:list>
      <text:line-break/>
      <text:h text:style-name="Heading_20_2" text:outline-level="2"><text:bookmark-start text:name="__RefHeading___skills_7"/><text:bookmark-start text:name="skills"/>Skills<text:bookmark-end text:name="__RefHeading___skills_7"/><text:bookmark-end text:name="skills"/></text:h>
      <text:list text:style-name="List_20_1" text:continue-numbering="false">
        <text:list-item>
          <text:p text:style-name="List_20_1_Content_First"> Linux common knowledge (Fedora laptop, Arch server, Debian phone)</text:p>
        </text:list-item>
        <text:list-item>
          <text:p text:style-name="List_20_1_Content"> C, Haskell, Erlang, bash</text:p>
        </text:list-item>
        <text:list-item>
          <text:p text:style-name="List_20_1_Content"> AVR</text:p>
        </text:list-item>
        <text:list-item>
          <text:p text:style-name="List_20_1_Content"> Eagle</text:p>
        </text:list-item>
        <text:list-item>
          <text:p text:style-name="List_20_1_Content"> microwave pizza</text:p>
        </text:list-item>
        <text:list-item>
          <text:p text:style-name="List_20_1_Content"> basic Klingon (Klingon Boggle partner wanted!!), basic Japanese</text:p>
        </text:list-item>
        <text:list-item>
          <text:p text:style-name="List_20_1_Content"> Climbing, Bouldering</text:p>
        </text:list-item>
        <text:list-item>
          <text:p text:style-name="List_20_1_Content"> basic reverse engineering</text:p>
        </text:list-item>
        <text:list-item>
          <text:p text:style-name="List_20_1_Content"> soldering (SMD in progress)</text:p>
        </text:list-item>
        <text:list-item>
          <text:p text:style-name="List_20_1_Content"> GIT</text:p>
        </text:list-item>
        <text:list-item>
          <text:p text:style-name="List_20_1_Content"> etching</text:p>
        </text:list-item>
        <text:list-item>
          <text:p text:style-name="List_20_1_Content"> basic lockpicking</text:p>
        </text:list-item>
        <text:list-item>
          <text:p text:style-name="List_20_1_Content"> rubics cube in various forms and types</text:p>
        </text:list-item>
        <text:list-item>
          <text:p text:style-name="List_20_1_Content_Last"> sewing</text:p>
        </text:list-item>
      </text:list>
      <text:line-break/>
      <text:h text:style-name="Heading_20_2" text:outline-level="2"><text:bookmark-start text:name="__RefHeading___possessions_8"/><text:bookmark-start text:name="possessions"/>Possessions<text:bookmark-end text:name="__RefHeading___possessions_8"/><text:bookmark-end text:name="possessions"/></text:h>
      <text:list text:style-name="List_20_1" text:continue-numbering="false">
        <text:list-item>
          <text:p text:style-name="List_20_1_Content_First"> PKW</text:p>
        </text:list-item>
        <text:list-item>
          <text:p text:style-name="List_20_1_Content"> Openmoko Neo Freerunner</text:p>
        </text:list-item>
        <text:list-item>
          <text:p text:style-name="List_20_1_Content"> IDTronic EVO LF (125KHz RFID Reader)</text:p>
        </text:list-item>
        <text:list-item>
          <text:p text:style-name="List_20_1_Content"> SCM SCL3710 (NFC Reader)</text:p>
        </text:list-item>
        <text:list-item>
          <text:p text:style-name="List_20_1_Content"> Newsky TV28T DVB-T SDR</text:p>
        </text:list-item>
        <text:list-item>
          <text:p text:style-name="List_20_1_Content_Last"> 60m rope, boulderpad, 4 friends, 5 nuts, lot of slings</text:p>
        </text:list-item>
      </text:list>
      <text:line-break/>
      <text:h text:style-name="Heading_20_2" text:outline-level="2"><text:bookmark-start text:name="__RefHeading___hardware_for_projects_9"/><text:bookmark-start text:name="hardware_for_projects"/>Hardware For Projects<text:bookmark-end text:name="__RefHeading___hardware_for_projects_9"/><text:bookmark-end text:name="hardware_for_projects"/></text:h>
      <text:list text:style-name="List_20_1" text:continue-numbering="false">
        <text:list-item>
          <text:p text:style-name="List_20_1_Content_First"> 1 acoustic coupler</text:p>
        </text:list-item>
        <text:list-item>
          <text:p text:style-name="List_20_1_Content"> 2 thin clients (Itona TC4533/TC6933)</text:p>
        </text:list-item>
        <text:list-item>
          <text:p text:style-name="List_20_1_Content"> 7 Linksys WRT54G(S)</text:p>
        </text:list-item>
        <text:list-item>
          <text:p text:style-name="List_20_1_Content"> 1 Epson LQ-400 matrix printer</text:p>
        </text:list-item>
        <text:list-item>
          <text:p text:style-name="List_20_1_Content"> 4 Siemens Optipoint 500 Standard</text:p>
        </text:list-item>
        <text:list-item>
          <text:p text:style-name="List_20_1_Content_Last"> 10 DECT phones (Siemens, Panasonic, Philips, T-Easy)</text:p>
        </text:list-item>
      </text:list>
      <text:line-break/>
      <text:h text:style-name="Heading_20_2" text:outline-level="2"><text:bookmark-start text:name="__RefHeading___interests_10"/><text:bookmark-start text:name="interests"/>Interests<text:bookmark-end text:name="__RefHeading___interests_10"/><text:bookmark-end text:name="interests"/></text:h>
      <text:list text:style-name="List_20_1" text:continue-numbering="false">
        <text:list-item>
          <text:p text:style-name="List_20_1_Content_First"> networking stuff</text:p>
        </text:list-item>
        <text:list-item>
          <text:p text:style-name="List_20_1_Content"> microcontroller stuff</text:p>
        </text:list-item>
        <text:list-item>
          <text:p text:style-name="List_20_1_Content"> functional programming stuff</text:p>
        </text:list-item>
        <text:list-item>
          <text:p text:style-name="List_20_1_Content"> *nix stuff</text:p>
        </text:list-item>
        <text:list-item>
          <text:p text:style-name="List_20_1_Content"> Randian Objectionism</text:p>
        </text:list-item>
        <text:list-item>
          <text:p text:style-name="List_20_1_Content"> Japanese</text:p>
        </text:list-item>
        <text:list-item>
          <text:p text:style-name="List_20_1_Content_Last"> Zen Buddhism</text:p>
        </text:list-item>
      </text:list>
      <text:line-break/>
      <text:h text:style-name="Heading_20_2" text:outline-level="2"><text:bookmark-start text:name="__RefHeading___favorite_lectures_11"/><text:bookmark-start text:name="favorite_lectures"/>Favorite Lectures<text:bookmark-end text:name="__RefHeading___favorite_lectures_11"/><text:bookmark-end text:name="favorite_lectures"/></text:h>
      <text:list text:style-name="List_20_1" text:continue-numbering="false">
        <text:list-item>
          <text:p text:style-name="List_20_1_Content_First"> Operating Systems</text:p>
        </text:list-item>
        <text:list-item>
          <text:p text:style-name="List_20_1_Content"> Kommunikation und Netze</text:p>
        </text:list-item>
        <text:list-item>
          <text:p text:style-name="List_20_1_Content"> Functional Programming</text:p>
        </text:list-item>
        <text:list-item>
          <text:p text:style-name="List_20_1_Content_Last"> Mainframe Computing</text:p>
        </text:list-item>
      </text:list>
      <text:line-break/>
      <text:h text:style-name="Heading_20_2" text:outline-level="2"><text:bookmark-start text:name="__RefHeading___favorite_games_12"/><text:bookmark-start text:name="favorite_games"/>Favorite Games<text:bookmark-end text:name="__RefHeading___favorite_games_12"/><text:bookmark-end text:name="favorite_games"/></text:h>
      <text:list text:style-name="List_20_1" text:continue-numbering="false">
        <text:list-item>
          <text:p text:style-name="List_20_1_Content_First"> Minesweeper (1:47 prof beat me)</text:p>
        </text:list-item>
        <text:list-item>
          <text:p text:style-name="List_20_1_Content"> Deadspace</text:p>
        </text:list-item>
        <text:list-item>
          <text:p text:style-name="List_20_1_Content"> Bioshock</text:p>
        </text:list-item>
        <text:list-item>
          <text:p text:style-name="List_20_1_Content"> CS (lets play glasfun)</text:p>
        </text:list-item>
        <text:list-item>
          <text:p text:style-name="List_20_1_Content_Last"> NES Snake Rattle 'n' Roll</text:p>
        </text:list-item>
      </text:list>
      <text:line-break/>
      <text:h text:style-name="Heading_20_2" text:outline-level="2"><text:bookmark-start text:name="__RefHeading___favorite_tv_series_13"/><text:bookmark-start text:name="favorite_tv_series"/>Favorite TV Series<text:bookmark-end text:name="__RefHeading___favorite_tv_series_13"/><text:bookmark-end text:name="favorite_tv_series"/></text:h>
      <text:list text:style-name="List_20_1" text:continue-numbering="false">
        <text:list-item>
          <text:p text:style-name="List_20_1_Content_First"> Stargate</text:p>
        </text:list-item>
        <text:list-item>
          <text:p text:style-name="List_20_1_Content_Last"> South Park</text:p>
        </text:list-item>
      </text:list>
      <text:line-break/>
      <text:h text:style-name="Heading_20_2" text:outline-level="2"><text:bookmark-start text:name="__RefHeading___pgp_fingerprint_14"/><text:bookmark-start text:name="pgp_fingerprint"/>PGP Fingerprint<text:bookmark-end text:name="__RefHeading___pgp_fingerprint_14"/><text:bookmark-end text:name="pgp_fingerprint"/></text:h>
      <text:p text:style-name="Preformatted_20_Text">049C F0AC 6457 A7F3 6DC9<text:s text:c="2"/>C760 5B8C EBB8 1C58 177B</text:p>
      <text:h text:style-name="Heading_20_2" text:outline-level="2"><text:bookmark-start text:name="__RefHeading___pics_15"/><text:bookmark-start text:name="pics"/>Pics<text:bookmark-end text:name="__RefHeading___pics_15"/><text:bookmark-end text:name="pics"/></text:h>
      <text:p text:style-name="Text_20_body"><draw:frame draw:style-name="media" draw:name="gemütlich! Legend" text:anchor-type="as-char" draw:z-index="0" svg:width="7.9375cm" style:rel-width="100%"><draw:text-box><text:p text:style-name="legendcenter"><draw:frame draw:style-name="media" draw:name="gemütlich!" text:anchor-type="as-char" draw:z-index="0" svg:width="7.9375cm" style:rel-width="100%" svg:height="5.953125cm" style:rel-height="scale"><draw:image xlink:href="Pictures/3b88c24bd3aca5f8da8ea19f9da17056.jpg" xlink:type="simple" xlink:show="embed" xlink:actuate="onLoad"/></draw:frame>gemütlich!</text:p></draw:text-box></draw:frame>
<draw:frame draw:style-name="media" draw:name="Beeing angel at 30c3 4th floor smokers entrance everyone but a few didn't bother to show their wristband/stamp and thereafter asked why its necessary to show it. So we hung a message at face height into the door even provoking grammar nazis. But guess what. Only half the people even bothered to read :/ Spot the grammar nazi honeytrap ;) Legend" text:anchor-type="as-char" draw:z-index="0" svg:width="7.9375cm" style:rel-width="100%"><draw:text-box><text:p text:style-name="legendcenter"><draw:frame draw:style-name="media" draw:name="Beeing angel at 30c3 4th floor smokers entrance everyone but a few didn't bother to show their wristband/stamp and thereafter asked why its necessary to show it. So we hung a message at face height into the door even provoking grammar nazis. But guess what. Only half the people even bothered to read :/ Spot the grammar nazi honeytrap ;)" text:anchor-type="as-char" draw:z-index="1" svg:width="7.9375cm" style:rel-width="100%" svg:height="5.953125cm" style:rel-height="scale"><draw:image xlink:href="Pictures/bbeece45393d47ddbf7014051cc1e28c.jpg" xlink:type="simple" xlink:show="embed" xlink:actuate="onLoad"/></draw:frame>Beeing angel at 30c3 4th floor smokers entrance everyone but a few didn't bother to show their wristband/stamp and thereafter asked why its necessary to show it. So we hung a message at face height into the door even provoking grammar nazis. But guess what. Only half the people even bothered to read :/ Spot the grammar nazi honeytrap ;)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06::54:11</meta:creation-date>
    <dc:creator>Generated</dc:creator>
    <dc:date>2026-09-14T06::54:11</dc:date>
    <dc:language>en-US</dc:language>
    <meta:editing-cycles>1</meta:editing-cycles>
    <meta:editing-duration>PT0S</meta:editing-duration>
    <dc:title>user:yomin</dc:title>
  </office:meta>
</office:document-meta>
</file>